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3aafcd0-51a4-4042-ab19-076c17acdffa.png" manifest:media-type="image/x-eps"/>
  <manifest:file-entry manifest:full-path="Pictures/afb2080627340i55b265b7-d1c1-45c6-9736-dba3ccc843d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Fortun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Fortunadreef</text:span> (ter hoogte van de Wolgadreef; wegvak tussen Wolgadreef en Herme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c3aafcd0-51a4-4042-ab19-076c17acdffa.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2.30000000000001mm"><draw:image xlink:href="Pictures/afb2080627340i55b265b7-d1c1-45c6-9736-dba3ccc843d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Fortunadreef (ter hoogte van de Wolgadreef; wegvak tussen Wolgadreef en Herme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Fortunadreef, Overvecht, Intrekken begin en einde 30 zone, Verkeersmaatregelen Gemeente Utrecht</meta:user-defined>
    <meta:user-defined meta:name="DCTERMS.W3CDTF/DCTERMS.available">2026-08-13</meta:user-defined>
    <meta:user-defined meta:name="OVERHEIDop.externeBijlage">bebordingsplan|exb-2026-28812</meta:user-defined>
    <meta:user-defined meta:name="DCTERMS.W3CDTF/OVERHEIDop.jaargang">2026</meta:user-defined>
    <meta:user-defined meta:name="OVERHEIDop.publicationIssue">385759</meta:user-defined>
    <meta:user-defined meta:name="OVERHEIDop.GmbID/DC.identifier">gmb-2026-385759</meta:user-defined>
    <meta:user-defined meta:name="OVERHEIDop.versieInformatie"/>
  </office:meta>
</office:document-meta>
</file>