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Kerkstraat 12 3764CT Soest, bouwen nieuw bijgebouw en verbouwen van hoofdgebouw</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een aanvraag ontvangen voor een omgevingsvergunning voor het bouwen nieuw bijgebouw en verbouwen van hoofdgebouw op locatie Kerkstraat 12 3764CT Soest.</text:p>
            <text:p text:style-name="common-al">De aanvraag is geregistreerd onder zaaknummer 1409540.</text:p>
            <text:p text:style-name="common-al">De aanvraag heeft betrekking op de volgende activiteit(en):</text:p>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57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9540</meta:user-defined>
    <meta:user-defined meta:name="DCTERMS.abstract">bouwen nieuw bijgebouw en verbouwen van hoofdge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Kerkstraat 12 3764CT Soest, bouwen nieuw bijgebouw en verbouwen van hoofdgebouw</meta:user-defined>
    <meta:user-defined meta:name="DCTERMS.W3CDTF/DCTERMS.available">2026-08-13</meta:user-defined>
    <meta:user-defined meta:name="DCTERMS.W3CDTF/OVERHEIDop.jaargang">2026</meta:user-defined>
    <meta:user-defined meta:name="OVERHEIDop.publicationIssue">385757</meta:user-defined>
    <meta:user-defined meta:name="OVERHEIDop.GmbID/DC.identifier">gmb-2026-385757</meta:user-defined>
    <meta:user-defined meta:name="OVERHEIDop.versieInformatie"/>
  </office:meta>
</office:document-meta>
</file>