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Sportparkweg 3 MHC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Sportparkweg 3 MHC Lelystad, het plaatsen van een tijdelijke blaashal</text:span>
          </text:p>
            <text:p text:style-name="common-al">Wij hebben op 11 augustus 2026 een aanvraag omgevingsvergunning ontvangen voor het plaatsen van een tijdelijke blaashal, op Sportparkweg 3 MHC Lelystad. De aanvraag heeft dossiernummer 09953656206.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11-08-2026. De gemeente neemt daarover waarschijnlijk voor 06-10-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575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5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5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9953656206</meta:user-defined>
    <dc:language>nl</dc:language>
    <meta:user-defined meta:name="OVERHEIDop.locatietype/OVERHEIDop.gebiedsmarkering">Vlak</meta:user-defined>
    <meta:user-defined meta:name="DC.title">Ontvangen aanvraag - Sportparkweg 3 MHC Lelystad</meta:user-defined>
    <meta:user-defined meta:name="DCTERMS.W3CDTF/DCTERMS.available">2026-08-13</meta:user-defined>
    <meta:user-defined meta:name="DCTERMS.W3CDTF/OVERHEIDop.jaargang">2026</meta:user-defined>
    <meta:user-defined meta:name="OVERHEIDop.publicationIssue">385756</meta:user-defined>
    <meta:user-defined meta:name="OVERHEIDop.GmbID/DC.identifier">gmb-2026-385756</meta:user-defined>
    <meta:user-defined meta:name="OVERHEIDop.versieInformatie"/>
  </office:meta>
</office:document-meta>
</file>