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Power to the Puch 15 en 16 augustus 2026 aan J.C. Hoogendoornlaan 30, 2407 AB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07-08-2026 een evenementenvergunning verleend. De gemeente geeft hiermee toestemming voor het evenement Power to the Puch op 15 en 16 augustus 2026 op de locatie J.C. Hoogendoornlaan 30, 2407 AB Alphen aan den Rijn, geregistreerd onder nr. 04843918714.</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57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18714</meta:user-defined>
    <dc:language>nl</dc:language>
    <meta:user-defined meta:name="OVERHEIDop.locatietype/OVERHEIDop.gebiedsmarkering">Punt</meta:user-defined>
    <meta:user-defined meta:name="DC.title">Verleende evenementenvergunning voor Power to the Puch 15 en 16 augustus 2026 aan J.C. Hoogendoornlaan 30, 2407 AB Alphen aan den Rijn</meta:user-defined>
    <meta:user-defined meta:name="DCTERMS.W3CDTF/DCTERMS.available">2026-08-13</meta:user-defined>
    <meta:user-defined meta:name="DCTERMS.W3CDTF/OVERHEIDop.jaargang">2026</meta:user-defined>
    <meta:user-defined meta:name="OVERHEIDop.publicationIssue">385755</meta:user-defined>
    <meta:user-defined meta:name="OVERHEIDop.GmbID/DC.identifier">gmb-2026-385755</meta:user-defined>
    <meta:user-defined meta:name="OVERHEIDop.versieInformatie"/>
  </office:meta>
</office:document-meta>
</file>