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zwaren van de constructie van het gebouw aan Mijkenbroek 31 4824AR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1-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65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65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7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650</meta:user-defined>
    <meta:user-defined meta:name="DCTERMS.abstract">het verzwaren van de constructie van het gebouw</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verzwaren van de constructie van het gebouw aan Mijkenbroek 31 4824AR Breda</meta:user-defined>
    <meta:user-defined meta:name="DCTERMS.W3CDTF/DCTERMS.available">2026-08-13</meta:user-defined>
    <meta:user-defined meta:name="DCTERMS.W3CDTF/OVERHEIDop.jaargang">2026</meta:user-defined>
    <meta:user-defined meta:name="OVERHEIDop.publicationIssue">385751</meta:user-defined>
    <meta:user-defined meta:name="OVERHEIDop.GmbID/DC.identifier">gmb-2026-385751</meta:user-defined>
    <meta:user-defined meta:name="OVERHEIDop.versieInformatie"/>
  </office:meta>
</office:document-meta>
</file>