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fbbd6794-7abb-490c-a4cf-53137c54719d.png" manifest:media-type="image/x-eps"/>
  <manifest:file-entry manifest:full-path="Pictures/afb701128474i6b6b2575-861f-4019-acce-e4ababc585a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Donau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804</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Donaudreef</text:span> (ter hoogte van de Wolgadreef; wegvak tussen de Wolgadreef en Herme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fbbd6794-7abb-490c-a4cf-53137c54719d.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9.4mm"><draw:image xlink:href="Pictures/afb701128474i6b6b2575-861f-4019-acce-e4ababc585a8.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75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Donaudreef (ter hoogte van de Wolgadreef; wegvak tussen de Wolgadreef en Hermes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804</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Donaudreef, Overvecht, Intrekken begin en einde 30 zone, Verkeersmaatregelen Gemeente Utrecht</meta:user-defined>
    <meta:user-defined meta:name="DCTERMS.W3CDTF/DCTERMS.available">2026-08-13</meta:user-defined>
    <meta:user-defined meta:name="OVERHEIDop.externeBijlage">bebordingsplan|exb-2026-28811</meta:user-defined>
    <meta:user-defined meta:name="DCTERMS.W3CDTF/OVERHEIDop.jaargang">2026</meta:user-defined>
    <meta:user-defined meta:name="OVERHEIDop.publicationIssue">385750</meta:user-defined>
    <meta:user-defined meta:name="OVERHEIDop.GmbID/DC.identifier">gmb-2026-385750</meta:user-defined>
    <meta:user-defined meta:name="OVERHEIDop.versieInformatie"/>
  </office:meta>
</office:document-meta>
</file>