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2-onder-1-kap woning met een uitrit Europalaan (NWK03 A 7105)/Vrijheidslaan nabij 36 in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Omgevingsdienst Midden-Holland (ODMH) namens gemeente Zuidplas besloten om de beslistermijn van de aanvraag met kenmerk 2026-00013524 voor het bouwen van een 2-onder-1-kap woning met een uitrit op de locatie Europalaan (NWK03 A 7105)/Vrijheidslaan nabij 36 in Nieuwerkerk aan den IJssel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857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3524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2-onder-1-kap woning met een uitrit Europalaan (NWK03 A 7105)/Vrijheidslaan nabij 36 in Nieuwerkerk aan den IJss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48</meta:user-defined>
    <meta:user-defined meta:name="OVERHEIDop.GmbID/DC.identifier">gmb-2026-385748</meta:user-defined>
    <meta:user-defined meta:name="OVERHEIDop.versieInformatie"/>
  </office:meta>
</office:document-meta>
</file>