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voor het verzwaren van de constructie van het gebouw aan Mijkenbroek 31 4824AR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j beslissen later over de aanvraag voor het verzwaren van de constructie van het gebouw aan Mijkenbroek 31 4824AR Breda</text:span>
          </text:p>
            <text:p text:style-name="common-al">De gemeente Breda heeft een aanvraag voor een omgevingsvergunning ontvangen. De omgevingsvergunning is aangevraagd voor de volgende activiteiten:</text:p>
            <text:p text:style-name="common-al">- Omgevingsplanactiviteit bouwen</text:p>
            <text:p text:style-name="common-al">- Technische bouwactiviteit</text:p>
            <text:p text:style-name="common-al">De gemeente Breda heeft op 13-07-2026 van de aanvrager het verzoek gekregen om de beslissing uit te stell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3650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57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3650</meta:user-defined>
    <meta:user-defined meta:name="DCTERMS.abstract">het verzwaren van de constructie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schorten beslistermijn voor het verzwaren van de constructie van het gebouw aan Mijkenbroek 31 4824AR Bred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47</meta:user-defined>
    <meta:user-defined meta:name="OVERHEIDop.GmbID/DC.identifier">gmb-2026-385747</meta:user-defined>
    <meta:user-defined meta:name="OVERHEIDop.versieInformatie"/>
  </office:meta>
</office:document-meta>
</file>