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oprichten van een bedrijfsgebouw, het realiseren van een uitrit en het voeren van handelsreclame, Jan Tinbergenstraat (sectie X 2221 en X 2235) te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span text:style-name="nadrukvet">Jan Tinbergenstraat (sectie X 2221 en X 2235) te Venlo</text:span>
          </text:p>
            <text:p text:style-name="common-al">Voor oprichten van een bedrijfgebouw, het realiseren van een uitrit en het voeren van handelsreclame</text:p>
            <text:p text:style-name="common-al">Ontvangen op 10 augustus 2026</text:p>
            <text:p text:style-name="common-al">Kenmerk Z2026-04075</text:p>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8574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4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4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uitweg en inrit</meta:user-defined>
    <meta:user-defined meta:name="OVERHEIDop.ActiviteitOmgevingsvergunning/OVERHEIDop.activiteit">reclame</meta:user-defined>
    <meta:user-defined meta:name="OVERHEIDop.referentienummer">Rx.Mission zaak Z2026-04075</meta:user-defined>
    <meta:user-defined meta:name="DCTERMS.abstract">Betreft: Aanvraag op locatie Jan Tinbergenstraat (sectie X 2221 en X 2235) te Venlo</meta:user-defined>
    <dc:language>nl</dc:language>
    <meta:user-defined meta:name="OVERHEIDop.locatietype/OVERHEIDop.gebiedsmarkering">Vlak</meta:user-defined>
    <meta:user-defined meta:name="DC.title">Aanvraag vergunning voor het oprichten van een bedrijfsgebouw, het realiseren van een uitrit en het voeren van handelsreclame, Jan Tinbergenstraat (sectie X 2221 en X 2235) te Venlo</meta:user-defined>
    <meta:user-defined meta:name="DCTERMS.W3CDTF/DCTERMS.available">2026-08-13</meta:user-defined>
    <meta:user-defined meta:name="DCTERMS.W3CDTF/OVERHEIDop.jaargang">2026</meta:user-defined>
    <meta:user-defined meta:name="OVERHEIDop.publicationIssue">385746</meta:user-defined>
    <meta:user-defined meta:name="OVERHEIDop.GmbID/DC.identifier">gmb-2026-385746</meta:user-defined>
    <meta:user-defined meta:name="OVERHEIDop.versieInformatie"/>
  </office:meta>
</office:document-meta>
</file>