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Van Limburg Stirumstraat 6 2012MN Haarlem, 0392-2026-0065284, vervangen van de oude kantine door een nieuwe, verzonden 1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57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65284</meta:user-defined>
    <meta:user-defined meta:name="DCTERMS.abstract">vervangen van de oude kantine door een nieuw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Van Limburg Stirumstraat 6 2012MN Haarlem, 0392-2026-0065284, vervangen van de oude kantine door een nieuwe, verzonden 11-08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44</meta:user-defined>
    <meta:user-defined meta:name="OVERHEIDop.GmbID/DC.identifier">gmb-2026-385744</meta:user-defined>
    <meta:user-defined meta:name="OVERHEIDop.versieInformatie"/>
  </office:meta>
</office:document-meta>
</file>