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715a3b80-96e5-477c-9f11-53ca816ec681.png" manifest:media-type="image/x-eps"/>
  <manifest:file-entry manifest:full-path="Pictures/afb563916515i30c83c11-b9cb-4cbd-bfe3-1f163927a2e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Chios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83</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Chiosdreef</text:span> (ter hoogte van de Theemsdreef; wegvak tussen Theemsdreef en Chiosdreef 15)</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715a3b80-96e5-477c-9f11-53ca816ec681.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77.30000000000001mm"><draw:image xlink:href="Pictures/afb563916515i30c83c11-b9cb-4cbd-bfe3-1f163927a2ef.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74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4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4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Chiosdreef (ter hoogte van de Theemsdreef; wegvak tussen Theemsdreef en Chiosdreef 15)</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83</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Chiosdreef, Overvecht, Intrekken begin en einde 30 zone, Verkeersmaatregelen Gemeente Utrecht</meta:user-defined>
    <meta:user-defined meta:name="DCTERMS.W3CDTF/DCTERMS.available">2026-08-13</meta:user-defined>
    <meta:user-defined meta:name="OVERHEIDop.externeBijlage">bebordingsplan|exb-2026-28810</meta:user-defined>
    <meta:user-defined meta:name="DCTERMS.W3CDTF/OVERHEIDop.jaargang">2026</meta:user-defined>
    <meta:user-defined meta:name="OVERHEIDop.publicationIssue">385741</meta:user-defined>
    <meta:user-defined meta:name="OVERHEIDop.GmbID/DC.identifier">gmb-2026-385741</meta:user-defined>
    <meta:user-defined meta:name="OVERHEIDop.versieInformatie"/>
  </office:meta>
</office:document-meta>
</file>