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Stichting Archipel, locatie Dommelhoef, Parklaan 97 5613B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99 </text:p>
            <text:p text:style-name="common-al"> Omschrijving: horecabedrijf Stichting Archipel, locatie Dommelhoef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laan 97 5613BC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7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99</meta:user-defined>
    <meta:user-defined meta:name="DCTERMS.abstract">horecabedrijf Stichting Archipel, locatie Dommelhoef</meta:user-defined>
    <dc:language>nl</dc:language>
    <meta:user-defined meta:name="OVERHEIDop.locatietype/OVERHEIDop.gebiedsmarkering">Punt</meta:user-defined>
    <meta:user-defined meta:name="DC.title">Besluit: horecabedrijf Stichting Archipel, locatie Dommelhoef, Parklaan 97 5613BC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39</meta:user-defined>
    <meta:user-defined meta:name="OVERHEIDop.GmbID/DC.identifier">gmb-2026-385739</meta:user-defined>
    <meta:user-defined meta:name="OVERHEIDop.versieInformatie"/>
  </office:meta>
</office:document-meta>
</file>