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d.d. 18-09-2026 t/m 20-09-2026 tijdens  de kermis (tentfeest), nabij Catharinastraat 18 in Wellerlooi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voor het tentfeest tijdens kermis d.d. 18-09-2026 t/m 20-09-2026</text:p>
            <text:p text:style-name="common-al">· Besluitdatum: 11 augustus 2026</text:p>
            <text:p text:style-name="common-al">· Locatie: Catharinastraat 1a, Wellerlooi</text:p>
            <text:p text:style-name="common-al">· Zaaknummer: Z2026-00000542</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57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542</meta:user-defined>
    <meta:user-defined meta:name="DCTERMS.abstract">Tapontheffing ( Alcoholwet) verleend voor het tentfeest tijdens kermis d.d. 18-09-2026 t/m 20-09-2026  tijdens de kermis (tentfeest), nabij Catharinastraat 18 in Wellerlooi.</meta:user-defined>
    <dc:language>nl</dc:language>
    <meta:user-defined meta:name="OVERHEIDop.locatietype/OVERHEIDop.gebiedsmarkering">Punt</meta:user-defined>
    <meta:user-defined meta:name="DC.title">APV-ontheffing verleend voor een Tapontheffing ( Alcoholwet) d.d. 18-09-2026 t/m 20-09-2026 tijdens  de kermis (tentfeest), nabij Catharinastraat 18 in Wellerlooi</meta:user-defined>
    <meta:user-defined meta:name="DCTERMS.W3CDTF/DCTERMS.available">2026-08-13</meta:user-defined>
    <meta:user-defined meta:name="DCTERMS.W3CDTF/OVERHEIDop.jaargang">2026</meta:user-defined>
    <meta:user-defined meta:name="OVERHEIDop.publicationIssue">385735</meta:user-defined>
    <meta:user-defined meta:name="OVERHEIDop.GmbID/DC.identifier">gmb-2026-385735</meta:user-defined>
    <meta:user-defined meta:name="OVERHEIDop.versieInformatie"/>
  </office:meta>
</office:document-meta>
</file>