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vergunning - Verleend - Henseniusplein,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nseniusplein, Venray </text:span>- Evenementenvergunning - Goesting Craft Beer Festival 2026 d.d. 28-08-2026 t/m 30-08-2026 - zaaknummer Z2025-00004146.</text:p>
            <text:p text:style-name="common-al">Het besluit is verzonden op 11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573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5-00004146</meta:user-defined>
    <meta:user-defined meta:name="DCTERMS.abstract">Betreft: Beschikking op aanvraag Evenementenvergunning - Henseniusplein, Venray</meta:user-defined>
    <dc:language>nl</dc:language>
    <meta:user-defined meta:name="OVERHEIDop.locatietype/OVERHEIDop.gebiedsmarkering">Punt</meta:user-defined>
    <meta:user-defined meta:name="DC.title">APV Evenementenvergunning - Verleend - Henseniusplein, Venray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31</meta:user-defined>
    <meta:user-defined meta:name="OVERHEIDop.GmbID/DC.identifier">gmb-2026-385731</meta:user-defined>
    <meta:user-defined meta:name="OVERHEIDop.versieInformatie"/>
  </office:meta>
</office:document-meta>
</file>