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Deurneseweg 168, 5813AC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urneseweg 168, 5813AC Ysselsteyn </text:span>- Omgevingsvergunning - het plaatsen van een bloemenautomaat - zaaknummer Z2026-00007239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11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57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239</meta:user-defined>
    <meta:user-defined meta:name="DCTERMS.abstract">Betreft: Beschikking op aanvraag Omgevingsvergunning - Deurneseweg 168, 5813AC Ysselstey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- regulier - Omgevingsvergunning - Verleend - Deurneseweg 168, 5813AC Ysselstey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28</meta:user-defined>
    <meta:user-defined meta:name="OVERHEIDop.GmbID/DC.identifier">gmb-2026-385728</meta:user-defined>
    <meta:user-defined meta:name="OVERHEIDop.versieInformatie"/>
  </office:meta>
</office:document-meta>
</file>