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 Rozenstraat 32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3 augustus 2026 een aanvraag voor een huisvestingvergunning hebben ontvangen voor de locatie Rozenstraat 32 in Terneuzen. Deze aanvraag heeft zaaknummer 889215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Onzelfstandige woonruimte (kamers)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7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 Rozenstraat 32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27</meta:user-defined>
    <meta:user-defined meta:name="OVERHEIDop.GmbID/DC.identifier">gmb-2026-385727</meta:user-defined>
    <meta:user-defined meta:name="OVERHEIDop.versieInformatie"/>
  </office:meta>
</office:document-meta>
</file>