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96e61342-5e0f-4b95-bd53-76ab56918175.png" manifest:media-type="image/x-eps"/>
  <manifest:file-entry manifest:full-path="Pictures/afb1656138979i3c197e54-1fa8-4053-9d4b-c508a8e6851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Atla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809</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Atlasdreef</text:span> (ter hoogte van de Wolgadreef; wegvak tussen Wolgadreef en Centaurus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96e61342-5e0f-4b95-bd53-76ab56918175.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82.2mm"><draw:image xlink:href="Pictures/afb1656138979i3c197e54-1fa8-4053-9d4b-c508a8e68519.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7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Atlasdreef (ter hoogte van de Wolgadreef; wegvak tussen Wolgadreef en Centaurus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809</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Atlasdreef, Overvecht, Intrekken begin en einde 30 zone, Verkeersmaatregelen Gemeente Utrecht</meta:user-defined>
    <meta:user-defined meta:name="DCTERMS.W3CDTF/DCTERMS.available">2026-08-13</meta:user-defined>
    <meta:user-defined meta:name="OVERHEIDop.externeBijlage">bebordingsplan|exb-2026-28788</meta:user-defined>
    <meta:user-defined meta:name="DCTERMS.W3CDTF/OVERHEIDop.jaargang">2026</meta:user-defined>
    <meta:user-defined meta:name="OVERHEIDop.publicationIssue">385724</meta:user-defined>
    <meta:user-defined meta:name="OVERHEIDop.GmbID/DC.identifier">gmb-2026-385724</meta:user-defined>
    <meta:user-defined meta:name="OVERHEIDop.versieInformatie"/>
  </office:meta>
</office:document-meta>
</file>