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het transformeren van een winkelruimte naar 2 woningen, Zeddamseweg 2, 7041CP 's-Heerenberg en Molenpoortstraat 2d, 7041BG 's-Heerenberg (woonfunctie)</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transformeren van een winkelruimte naar 2 woningen op locatie Zeddamseweg 2, 7041CP 's-Heerenberg en Molenpoortstraat 2d, 7041BG 's-Heerenberg (woonfunctie).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item text:style-override="id1-3-2-1-1-2-3">
                <text:number>•</text:number>
                <text:p text:style-name="al">technische bouwactiviteit</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857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404</meta:user-defined>
    <meta:user-defined meta:name="DCTERMS.abstract">Betreft:  besluit op locatie Zeddamseweg 2, 7041CP 's-Heerenberg en Molenpoortstraat 2d, 7041BG 's-Heerenberg (woonfunctie)</meta:user-defined>
    <dc:language>nl</dc:language>
    <meta:user-defined meta:name="OVERHEIDop.locatietype/OVERHEIDop.gebiedsmarkering">Vlak</meta:user-defined>
    <meta:user-defined meta:name="DC.title">Toestemming voor het transformeren van een winkelruimte naar 2 woningen, Zeddamseweg 2, 7041CP 's-Heerenberg en Molenpoortstraat 2d, 7041BG 's-Heerenberg (woonfunctie)</meta:user-defined>
    <meta:user-defined meta:name="DCTERMS.W3CDTF/DCTERMS.available">2026-08-13</meta:user-defined>
    <meta:user-defined meta:name="DCTERMS.W3CDTF/OVERHEIDop.jaargang">2026</meta:user-defined>
    <meta:user-defined meta:name="OVERHEIDop.publicationIssue">385723</meta:user-defined>
    <meta:user-defined meta:name="OVERHEIDop.GmbID/DC.identifier">gmb-2026-385723</meta:user-defined>
    <meta:user-defined meta:name="OVERHEIDop.versieInformatie"/>
  </office:meta>
</office:document-meta>
</file>