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Berghemseweg 3, 5368 AW Haren, Verzoeklocatie 20260723020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rghemseweg 3, 5368 AW Haren, Verzoeklocatie 2026072302082</text:span>
          </text:p>
            <text:p text:style-name="common-al">
            <text:span text:style-name="nadrukvet">het realiseren van een mantelzorgwoning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574</text:span>
          </text:p>
            <text:p text:style-name="common-al">
            
          </text:p>
            <text:p text:style-name="common-al">Burgemeester en wethouders hebben op 23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57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57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Berghemseweg 3, 5368 AW Haren, Verzoeklocatie 202607230208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22</meta:user-defined>
    <meta:user-defined meta:name="OVERHEIDop.GmbID/DC.identifier">gmb-2026-385722</meta:user-defined>
    <meta:user-defined meta:name="OVERHEIDop.versieInformatie"/>
  </office:meta>
</office:document-meta>
</file>