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Gelderlaan 63, 1215 SN Hilversum (legaliseren bestaande dakkapel); 1966230;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Van Gelderlaan 63, 1215 SN Hilversum (legaliseren bestaande dakkapel); 1966230;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7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6230</meta:user-defined>
    <meta:user-defined meta:name="DCTERMS.abstract">De beslistermijn van de aanvraag is met zes weken verlengd.</meta:user-defined>
    <dc:language>nl</dc:language>
    <meta:user-defined meta:name="OVERHEIDop.locatietype/OVERHEIDop.gebiedsmarkering">Punt</meta:user-defined>
    <meta:user-defined meta:name="DC.title">Van Gelderlaan 63, 1215 SN Hilversum (legaliseren bestaande dakkapel); 1966230;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5716</meta:user-defined>
    <meta:user-defined meta:name="OVERHEIDop.GmbID/DC.identifier">gmb-2026-385716</meta:user-defined>
    <meta:user-defined meta:name="OVERHEIDop.versieInformatie"/>
  </office:meta>
</office:document-meta>
</file>