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6c856560-caa0-4437-b19c-41fce84a658a.png" manifest:media-type="image/x-eps"/>
  <manifest:file-entry manifest:full-path="Pictures/afb741733139ica13e89d-f225-4b93-b20a-0e5fa407a06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Argonauten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813</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Argonautendreef</text:span> (ter hoogte van de Wolgadreef; wegvak tussen Wolgadreef en Adoni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6c856560-caa0-4437-b19c-41fce84a658a.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95.1mm"><draw:image xlink:href="Pictures/afb741733139ica13e89d-f225-4b93-b20a-0e5fa407a060.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7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Argonautendreef (ter hoogte van de Wolgadreef; wegvak tussen Wolgadreef en Adoni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813</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Argonautendreef, Overvecht, Intrekken begin en einde 30 zone, Verkeersmaatregelen Gemeente Utrecht</meta:user-defined>
    <meta:user-defined meta:name="DCTERMS.W3CDTF/DCTERMS.available">2026-08-13</meta:user-defined>
    <meta:user-defined meta:name="OVERHEIDop.externeBijlage">bebordingsplan|exb-2026-28787</meta:user-defined>
    <meta:user-defined meta:name="DCTERMS.W3CDTF/OVERHEIDop.jaargang">2026</meta:user-defined>
    <meta:user-defined meta:name="OVERHEIDop.publicationIssue">385715</meta:user-defined>
    <meta:user-defined meta:name="OVERHEIDop.GmbID/DC.identifier">gmb-2026-385715</meta:user-defined>
    <meta:user-defined meta:name="OVERHEIDop.versieInformatie"/>
  </office:meta>
</office:document-meta>
</file>