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840c53ab-fe16-4068-916c-0af0c9a150a0.png" manifest:media-type="image/x-eps"/>
  <manifest:file-entry manifest:full-path="Pictures/afb1493105537iafae59f3-1087-4186-a98f-7024d6e3eab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Apollo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805</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Apollodreef</text:span> (ter hoogte van de Wolgadreef; wegvak tussen Wolgadreef en Aphrodite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840c53ab-fe16-4068-916c-0af0c9a150a0.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74.5mm"><draw:image xlink:href="Pictures/afb1493105537iafae59f3-1087-4186-a98f-7024d6e3eab9.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70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0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0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Apollodreef (ter hoogte van de Wolgadreef; wegvak tussen Wolgadreef en Aphrodite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805</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Apollodreef, Overvecht, Intrekken begin en einde 30 zone, Verkeersmaatregelen Gemeente Utrecht</meta:user-defined>
    <meta:user-defined meta:name="DCTERMS.W3CDTF/DCTERMS.available">2026-08-13</meta:user-defined>
    <meta:user-defined meta:name="OVERHEIDop.externeBijlage">bebordingsplan|exb-2026-28785</meta:user-defined>
    <meta:user-defined meta:name="DCTERMS.W3CDTF/OVERHEIDop.jaargang">2026</meta:user-defined>
    <meta:user-defined meta:name="OVERHEIDop.publicationIssue">385701</meta:user-defined>
    <meta:user-defined meta:name="OVERHEIDop.GmbID/DC.identifier">gmb-2026-385701</meta:user-defined>
    <meta:user-defined meta:name="OVERHEIDop.versieInformatie"/>
  </office:meta>
</office:document-meta>
</file>