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gemeente bergeijk betreft ontheffing voor het rijden op voetpaden, fietspaden, voetgangersgebied en alle gesloten verklaringen van begin oktober tot eind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11</text:p>
            <text:p text:style-name="common-al">Ontvangstdatum melding: 03-08-2026</text:p>
            <text:p text:style-name="common-al">Omschrijving: gemeente bergeijk ontheffing voor het rijden op voetpaden, fietspaden, voetgangersgebied en alle gesloten verklaringen van begin oktober tot eind november 2026</text:p>
            <text:p text:style-name="common-al">Activiteit: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56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11</meta:user-defined>
    <meta:user-defined meta:name="DCTERMS.abstract">ontheffing voor het rijden op voetpaden, fietspaden, voetgangersgebied en alle gesloten verklaringen van begin oktober tot eind november 2026</meta:user-defined>
    <dc:language>nl</dc:language>
    <meta:user-defined meta:name="OVERHEIDop.locatietype/OVERHEIDop.gebiedsmarkering">Punt</meta:user-defined>
    <meta:user-defined meta:name="DC.title">Ontvangen melding over gemeente bergeijk betreft ontheffing voor het rijden op voetpaden, fietspaden, voetgangersgebied en alle gesloten verklaringen van begin oktober tot eind november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95</meta:user-defined>
    <meta:user-defined meta:name="OVERHEIDop.GmbID/DC.identifier">gmb-2026-385695</meta:user-defined>
    <meta:user-defined meta:name="OVERHEIDop.versieInformatie"/>
  </office:meta>
</office:document-meta>
</file>