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atwerkbesluit verleend voor Oostoeverweg 33 te Den Helder (aftappen in opslagruimt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Den Helder een maatwerkbesluit verleend aan Straal- en Coatingbedrijf W. Schouten B.V. Het gaat over het af- c.q. overtappen van oplosmiddel in jerrycans vanuit een 200 liter vat die is geplaatst in een PGS 15-opslagvoorziening gelegen aan Oostoeverweg 33 te Den Helder. Het besluit heeft het kenmerk OMG-081032/Z26-0819768.</text:p>
            <text:p text:style-name="common-al">Het besluit gaat over de aangewezen milieubelastende activiteit ‘het opslaan van gevaarlijke stoffen in verpakking’.</text:p>
            <text:p text:style-name="common-al">Het besluit regelt de maatwerkvoorschriften voor het af- c.q. overtappen van oplosmiddel in jerrycans.</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span text:style-name="nadrukvet"/></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het college van burgemeester en wethouders van gemeente Den Helder (gemeente Den Helder, postbus 36, 1780 AA Den Helder). Het bezwaarschrift moet in ieder geval het volgende bevatten: </text:p>
            <text:p text:style-name="common-al">• uw naam, adres, postcode en woonplaats; </text:p>
            <text:p text:style-name="common-al">• de datum; </text:p>
            <text:p text:style-name="common-al">• over welke beschikking het gaat (u kunt het beste een kopie van dit besluit bijsluiten); </text:p>
            <text:p text:style-name="common-al">• de redenen waarom u het niet eens bent met het besluit;</text:p>
            <text:p text:style-name="common-al"> • uw handtekening. </text:p>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 Meer informatie</text:span>
          </text:p>
            <text:p text:style-name="common-al">Voor meer informatie kunt u contact opnemen met de Omgevingsdienst Noord-Holland Noord via postbus@odnhn.nl of het telefoonnummer 088-102 13 00. Wij verzoeken u hierbij het zaaknummer (OMG-081032/Z26-0819768)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56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1032/Z26-0819768</meta:user-defined>
    <dc:language>nl</dc:language>
    <meta:user-defined meta:name="OVERHEIDop.locatietype/OVERHEIDop.gebiedsmarkering">Adres</meta:user-defined>
    <meta:user-defined meta:name="DC.title">Maatwerkbesluit verleend voor Oostoeverweg 33 te Den Helder (aftappen in opslagruimte)</meta:user-defined>
    <meta:user-defined meta:name="OVERHEIDop.datumEindeReactietermijn">2026-09-22</meta:user-defined>
    <meta:user-defined meta:name="OVERHEIDop.TilID/OVERHEIDop.terinzageleggingOP">til-2026-32212</meta:user-defined>
    <meta:user-defined meta:name="DCTERMS.W3CDTF/DCTERMS.available">2026-08-13</meta:user-defined>
    <meta:user-defined meta:name="DCTERMS.W3CDTF/OVERHEIDop.jaargang">2026</meta:user-defined>
    <meta:user-defined meta:name="OVERHEIDop.publicationIssue">385688</meta:user-defined>
    <meta:user-defined meta:name="OVERHEIDop.GmbID/DC.identifier">gmb-2026-385688</meta:user-defined>
    <meta:user-defined meta:name="OVERHEIDop.versieInformatie"/>
  </office:meta>
</office:document-meta>
</file>