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7cd56f9d-52d8-4f27-9a78-f8a9cfc5604b.png" manifest:media-type="image/x-eps"/>
  <manifest:file-entry manifest:full-path="Pictures/afb210163277i802fbee5-de03-434f-90de-e1c500bb670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Achille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60980</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Achillesdreef</text:span> (ter hoogte van de Wolgadreef; wegval tussen Adonisdreef een Wolga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7cd56f9d-52d8-4f27-9a78-f8a9cfc5604b.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80.8mm"><draw:image xlink:href="Pictures/afb210163277i802fbee5-de03-434f-90de-e1c500bb6707.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68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8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8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einde 30 km zone (bord A2ze conform RVV 1990) - Achillesdreef (ter hoogte van de Wolgadreef; wegvak tussen Adonisdreef een Wolga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60980</meta:user-defined>
    <meta:user-defined meta:name="OVERHEIDop.verkeersbordcode">A02ze</meta:user-defined>
    <dc:language>nl</dc:language>
    <meta:user-defined meta:name="OVERHEIDop.locatietype/OVERHEIDop.gebiedsmarkering">Punt</meta:user-defined>
    <meta:user-defined meta:name="DC.title">2026-08-11 Achillesdreef, Overvecht, Intrekken begin en einde 30 zone, Verkeersmaatregelen Gemeente Utrecht</meta:user-defined>
    <meta:user-defined meta:name="DCTERMS.W3CDTF/DCTERMS.available">2026-08-13</meta:user-defined>
    <meta:user-defined meta:name="OVERHEIDop.externeBijlage">bebordingsplan|exb-2026-28784</meta:user-defined>
    <meta:user-defined meta:name="DCTERMS.W3CDTF/OVERHEIDop.jaargang">2026</meta:user-defined>
    <meta:user-defined meta:name="OVERHEIDop.publicationIssue">385685</meta:user-defined>
    <meta:user-defined meta:name="OVERHEIDop.GmbID/DC.identifier">gmb-2026-385685</meta:user-defined>
    <meta:user-defined meta:name="OVERHEIDop.versieInformatie"/>
  </office:meta>
</office:document-meta>
</file>