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cameratoezichtStoppelhaenei5cf577c7-7661-4e42-b46d-8c59a8e7e9d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1-1-9-8">
      <text:list-level-style-bullet text:bullet-char="•" text:level="1">
        <style:list-level-properties text:min-label-width="10mm"/>
      </text:list-level-style-bullet>
    </text:list-style>
    <text:list-style style:name="id1-3-2-1-1-9-9">
      <text:list-level-style-bullet text:bullet-char="•" text:level="1">
        <style:list-level-properties text:min-label-width="10mm"/>
      </text:list-level-style-bullet>
    </text:list-style>
    <text:list-style style:name="id1-3-2-1-1-9-10">
      <text:list-level-style-bullet text:bullet-char="•" text:level="1">
        <style:list-level-properties text:min-label-width="10mm"/>
      </text:list-level-style-bullet>
    </text:list-style>
    <text:list-style style:name="id1-3-2-1-1-9-1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2-4-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4-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2-4-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2-4-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2-4-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2-4-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2-2-4-3-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2-2-4-3-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2-2-4-3-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2-2-4-3-1-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2-2-4-3-1-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2-2-4-3-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2-2-4-3-1-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2-2-4-3-1-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1-2-2-4-3-1-3-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1-2-2-4-3-1-3-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1-2-2-4-3-1-3-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1-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2-2-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2-4">
      <text:list-level-style-bullet text:bullet-char="•" text:level="1">
        <style:list-level-properties text:min-label-width="10mm"/>
      </text:list-level-style-bullet>
    </text:list-style>
    <text:list-style style:name="id1-3-2-1-2-4-1">
      <text:list-level-style-bullet text:bullet-char="•" text:level="1">
        <style:list-level-properties text:min-label-width="10mm"/>
      </text:list-level-style-bullet>
    </text:list-style>
    <text:list-style style:name="id1-3-2-1-2-4-2">
      <text:list-level-style-bullet text:bullet-char="•" text:level="1">
        <style:list-level-properties text:min-label-width="10mm"/>
      </text:list-level-style-bullet>
    </text:list-style>
    <text:list-style style:name="id1-3-2-1-2-4-3">
      <text:list-level-style-bullet text:bullet-char="•" text:level="1">
        <style:list-level-properties text:min-label-width="10mm"/>
      </text:list-level-style-bullet>
    </text:list-style>
    <text:list-style style:name="id1-3-2-1-2-4-4">
      <text:list-level-style-bullet text:bullet-char="•" text:level="1">
        <style:list-level-properties text:min-label-width="10mm"/>
      </text:list-level-style-bullet>
    </text:list-style>
    <text:list-style style:name="id1-3-2-1-2-4-5">
      <text:list-level-style-bullet text:bullet-char="•" text:level="1">
        <style:list-level-properties text:min-label-width="10mm"/>
      </text:list-level-style-bullet>
    </text:list-style>
  </office:automatic-styles>
  <office:body>
    <office:text>
      <text:p text:style-name="new_page_staatscourant"/>
      <text:p text:style-name="single-kop-titel">Aanwijzingsbesluit cameratoezicht Stöppelhaene 2026</text:p>
      <text:section text:name="regeling_id1-3-2" text:style-name="regeling">
        <text:section text:name="aanhef_id1-3-2-1" text:style-name="aanhef">
          <text:section text:name="preambule_id1-3-2-1-1" text:style-name="preambule">
            <text:p text:style-name="al">zaaknummer: 60053-2026</text:p>
            <text:p text:style-name="al">datum: 10-08-2026</text:p>
            <text:p text:style-name="al"/>
            <text:p text:style-name="al">
            <text:span text:style-name="nadrukvet">De burgemeester van de gemeente Raalte</text:span>
          </text:p>
            <text:p text:style-name="al">Gehoord hebbende de leden va de lokale driehoek;</text:p>
            <text:p text:style-name="al">Met inachtneming van artikel 151c van de Gemeentewet en artikel 2.77 van de Algemene plaatselijke verordening gemeente Raalte;</text:p>
            <text:p text:style-name="al"/>
            <text:p text:style-name="al">
            <text:span text:style-name="nadrukcur">Overwegende dat:</text:span>
          </text:p>
            <text:list text:style-name="id1-3-2-1-1-9">
              <text:list-item text:style-override="id1-3-2-1-1-9-1">
                <text:number>•</text:number>
                <text:p text:style-name="al">de burgemeester overeenkomstig artikel 151c van de Gemeentewet en artikel 2:77 van de Algemene Plaatselijke Verordening Raalte 2026 kan besluiten tot plaatsing en gebruik van camera’s ten behoeve van het toezicht op openbare plaatsen in de tijdsperiode woensdag 26 augustus 2026,13.00 uur tot en met zondag 30 augustus 2026 20.30 uur; </text:p>
              </text:list-item>
              <text:list-item text:style-override="id1-3-2-1-1-9-2">
                <text:number>•</text:number>
                <text:p text:style-name="al">vanaf woensdag 26 augustus t/m zondag 30 augustus 2026 het evenement Stöppelhaene plaatsvindt in het centrum van Raalte;</text:p>
              </text:list-item>
              <text:list-item text:style-override="id1-3-2-1-1-9-3">
                <text:number>•</text:number>
                <text:p text:style-name="al">bij evenementen van een dergelijke omvang en uit voorgaande jaren is gebleken dat tijdens het evenement Stöppelhaene kans op openbare orde verstoring reëel is door de grote toestroom van mensen en het plaatsvinden van vernielingen;</text:p>
              </text:list-item>
              <text:list-item text:style-override="id1-3-2-1-1-9-4">
                <text:number>•</text:number>
                <text:p text:style-name="al">uit het programma van het evenement blijkt dat de grote toestroom van publiek als reëel moet worden aangemerkt;</text:p>
              </text:list-item>
              <text:list-item text:style-override="id1-3-2-1-1-9-5">
                <text:number>•</text:number>
                <text:p text:style-name="al">het daarom in het belang van de handhaving van de openbare orde noodzakelijk is om, naast de inzet van reguliere middelen en aanvullende middelen zoals de inzet van extra politiecapaciteit en boa’s, cameratoezicht in te zetten; </text:p>
              </text:list-item>
              <text:list-item text:style-override="id1-3-2-1-1-9-6">
                <text:number>•</text:number>
                <text:p text:style-name="al">door cameratoezicht vroegtijdig, sneller en effectiever gesignaleerd en geadviseerd kan worden, waardoor effectievere inzet van politie, andere hulpdiensten en particuliere beveiliging kan plaats vinden;</text:p>
              </text:list-item>
              <text:list-item text:style-override="id1-3-2-1-1-9-7">
                <text:number>•</text:number>
                <text:p text:style-name="al">er geen andere (minder ingrijpende) middelen zijn die hetzelfde doel, namelijk het voorkomen en beheersen van openbare orde verstoringen tijdens het evenement, kunnen bereiken;</text:p>
              </text:list-item>
              <text:list-item text:style-override="id1-3-2-1-1-9-8">
                <text:number>•</text:number>
                <text:p text:style-name="al">het gebied waarin het cameratoezicht plaatsvindt, is beperkt tot het aangewezen evenemententerrein<text:a xlink:href="#_ftn1" xlink:type="simple">[1]</text:a>; </text:p>
              </text:list-item>
              <text:list-item text:style-override="id1-3-2-1-1-9-9">
                <text:number>•</text:number>
                <text:p text:style-name="al">de politie het gebruik van cameratoezicht uitgebreid in het draaiboek voor dit evenement heeft opgenomen;</text:p>
              </text:list-item>
              <text:list-item text:style-override="id1-3-2-1-1-9-10">
                <text:number>•</text:number>
                <text:p text:style-name="al">het belang van veiligheid, de handhaving van de openbare orde en het voorkomen van wanordelijkheden die zijn gediend met de inzet van het cameratoezicht in het aan te wijzen gebied, voor de aan te wijzen periode, zwaarder wegen dan de individuele belangen van de burgers (bescherming van de persoonlijke levenssfeer) die mogelijk worden getroffen door het besluit; </text:p>
              </text:list-item>
              <text:list-item text:style-override="id1-3-2-1-1-9-11">
                <text:number>•</text:number>
                <text:p text:style-name="al">de uitvoering van het cameratoezicht meegenomen wordt bij de evaluatie van het gehele evenement.</text:p>
              </text:list-item>
            </text:list>
            <text:p text:style-name="al">
            <text:a xlink:href="#_ftnref1" xlink:type="simple">[1]</text:a> Begrenzing evenemententerrein zoals vermeld in de evenementenvergunning : Het evenemententerrein, waar cameratoezicht is en waar publiek in beeld kan komen, wordt begrensd:</text:p>
            <text:list text:style-name="id1-3-2-1-1-11">
              <text:list-item text:style-override="id1-3-2-1-1-11-1">
                <text:number>•</text:number>
                <text:p text:style-name="al">aan de westzijde door de Westdorplaan,</text:p>
              </text:list-item>
              <text:list-item text:style-override="id1-3-2-1-1-11-2">
                <text:number>•</text:number>
                <text:p text:style-name="al">aan de zuidzijde door de Wilhelminastraat,</text:p>
              </text:list-item>
              <text:list-item text:style-override="id1-3-2-1-1-11-3">
                <text:number>•</text:number>
                <text:p text:style-name="al">aan de oostzijde door de Deventerstraat, Nieuwe Markt, Marktstraat, passage Molenhof, via Molenhof richting Schoolstraat,</text:p>
              </text:list-item>
              <text:list-item text:style-override="id1-3-2-1-1-11-4">
                <text:number>•</text:number>
                <text:p text:style-name="al">aan de noordzijde door de Schoolstraat, Varkensmarkt, Kerkstraat, doorgang naar de Herenhof, Herenhof, Meerleweg en Munstersestraat,</text:p>
              </text:list-item>
              <text:list-item text:style-override="id1-3-2-1-1-11-5">
                <text:number>•</text:number>
                <text:p text:style-name="al">de Munstersestraat sluit weer aan op de Westdorplaan.</text:p>
              </text:list-item>
            </text:list>
            <text:p text:style-name="al"/>
            <text:p text:style-name="al"/>
            <text:p text:style-name="al"/>
          </text:section>
          <text:section text:name="afkondiging_id1-3-2-1-2" text:style-name="afkondiging">
            <text:p text:style-name="afkondiging_top"/>
            <text:p text:style-name="al">
            <text:span text:style-name="nadrukcur">Besluit:</text:span>
          </text:p>
            <text:list text:style-name="id1-3-2-1-2-2">
              <text:list-item text:style-override="id1-3-2-1-2-2-1">
                <text:number>1.</text:number>
                <text:p text:style-name="al">tot cameratoezicht tijdens het evenement Stöppelhaene vanaf woensdag 26 augustus 2026,13.00 uur tot en met zondag 30 augustus 2026 20.30 uur op het evenemententerrein<text:a xlink:href="#_ftn1" xlink:type="simple">[1]</text:a> in Raalte;</text:p>
              </text:list-item>
              <text:list-item text:style-override="id1-3-2-1-2-2-2">
                <text:number>2.</text:number>
                <text:p text:style-name="al">het cameratoezicht mag gedurende de in de lid 1 van dit besluit genoemde periode continu worden toegepast; </text:p>
              </text:list-item>
              <text:list-item text:style-override="id1-3-2-1-2-2-3">
                <text:number>3.</text:number>
                <text:p text:style-name="al">het aangegeven evenemententerrein, aan te wijzen als gebied waar cameratoezicht kan plaatsvinden; </text:p>
              </text:list-item>
              <text:list-item text:style-override="id1-3-2-1-2-2-4">
                <text:number>4.</text:number>
                <text:p text:style-name="al">dat als volgt toepassing wordt gegeven aan het cameratoezicht:</text:p>
                <text:list text:style-name="id1-3-2-1-2-2-4-3">
                  <text:list-item text:style-override="id1-3-2-1-2-2-4-3-1">
                    <text:number>a.</text:number>
                    <text:p text:style-name="al">de organisatie van het evenement plaatst 16 zogenaamde dome camera’s op de volgende plaatsen, zie ook bijlage I Overzicht cameraposities; </text:p>
                    <text:list text:style-name="id1-3-2-1-2-2-4-3-1-3">
                      <text:list-item text:style-override="id1-3-2-1-2-2-4-3-1-3-1">
                        <text:number>1.</text:number>
                        <text:p text:style-name="al">Podium veld zijde. </text:p>
                      </text:list-item>
                      <text:list-item text:style-override="id1-3-2-1-2-2-4-3-1-3-2">
                        <text:number>2.</text:number>
                        <text:p text:style-name="al">Lantaarnpaal Lifgerusstraat ter hoogte van de crewtent. </text:p>
                      </text:list-item>
                      <text:list-item text:style-override="id1-3-2-1-2-2-4-3-1-3-3">
                        <text:number>3.</text:number>
                        <text:p text:style-name="al">Voorkant podium Domineeskamp. </text:p>
                      </text:list-item>
                      <text:list-item text:style-override="id1-3-2-1-2-2-4-3-1-3-4">
                        <text:number>4.</text:number>
                        <text:p text:style-name="al">Feesttent, nok van de tent. </text:p>
                      </text:list-item>
                      <text:list-item text:style-override="id1-3-2-1-2-2-4-3-1-3-5">
                        <text:number>5.</text:number>
                        <text:p text:style-name="al">Feesttent, kant Rabobank. </text:p>
                      </text:list-item>
                      <text:list-item text:style-override="id1-3-2-1-2-2-4-3-1-3-6">
                        <text:number>6.</text:number>
                        <text:p text:style-name="al">Lantaarnpaal voor de muntenverkoop. </text:p>
                      </text:list-item>
                      <text:list-item text:style-override="id1-3-2-1-2-2-4-3-1-3-7">
                        <text:number>7.</text:number>
                        <text:p text:style-name="al">Lantaarnpaal Domineeskamp, hoek Domino’s. </text:p>
                      </text:list-item>
                      <text:list-item text:style-override="id1-3-2-1-2-2-4-3-1-3-8">
                        <text:number>8.</text:number>
                        <text:p text:style-name="al">Achterkant Domineeskamp, zijde van de kermis</text:p>
                      </text:list-item>
                      <text:list-item text:style-override="id1-3-2-1-2-2-4-3-1-3-9">
                        <text:number>9.</text:number>
                        <text:p text:style-name="al">Terrein voor praalwagentent, ter hoogte van Jumbo/Domino’s </text:p>
                      </text:list-item>
                      <text:list-item text:style-override="id1-3-2-1-2-2-4-3-1-3-10">
                        <text:number>10.</text:number>
                        <text:p text:style-name="al">In de nok van de praalwagentent. </text:p>
                      </text:list-item>
                      <text:list-item text:style-override="id1-3-2-1-2-2-4-3-1-3-11">
                        <text:number>11.</text:number>
                        <text:p text:style-name="al">Centrum Raalte, in de grote lantaarnpaal voor Ufuk. </text:p>
                      </text:list-item>
                      <text:list-item text:style-override="id1-3-2-1-2-2-4-3-1-3-12">
                        <text:number>12.</text:number>
                        <text:p text:style-name="al">De Plas, overkapping tussen De Gouverneur en achterkant Plaskerk. </text:p>
                      </text:list-item>
                      <text:list-item text:style-override="id1-3-2-1-2-2-4-3-1-3-13">
                        <text:number>13.</text:number>
                        <text:p text:style-name="al">Kruispunt Domineeskamp, Deventerstraat, Brugstraat ter hoogte van de overkappingen. </text:p>
                      </text:list-item>
                      <text:list-item text:style-override="id1-3-2-1-2-2-4-3-1-3-14">
                        <text:number>14.</text:number>
                        <text:p text:style-name="al">Taxistandplaats Westdorplaan, vanaf de Verheydenstraat richting Robby’s Snacks. </text:p>
                      </text:list-item>
                      <text:list-item text:style-override="id1-3-2-1-2-2-4-3-1-3-15">
                        <text:number>15.</text:number>
                        <text:p text:style-name="al">Domineeskamp, bij de muntverkoop. </text:p>
                      </text:list-item>
                      <text:list-item text:style-override="id1-3-2-1-2-2-4-3-1-3-16">
                        <text:number>16.</text:number>
                        <text:p text:style-name="al">EHBO post Herenhof.</text:p>
                      </text:list-item>
                    </text:list>
                  </text:list-item>
                  <text:list-item text:style-override="id1-3-2-1-2-2-4-3-2">
                    <text:number>b.</text:number>
                    <text:p text:style-name="al">De camerabeelden worden tijdens de openingstijden van het evenement direct (live) gevolgd;</text:p>
                  </text:list-item>
                  <text:list-item text:style-override="id1-3-2-1-2-2-4-3-3">
                    <text:number>c.</text:number>
                    <text:p text:style-name="al">de beelden worden onder regie van de Politie Basisteam IJsselland-Zuid uitgekeken;</text:p>
                  </text:list-item>
                  <text:list-item text:style-override="id1-3-2-1-2-2-4-3-4">
                    <text:number>d.</text:number>
                    <text:p text:style-name="al">de vastgelegde camerabeelden moeten binnen vier werken worden vernietigd, met uitzondering van de camerabeelden die concrete aanleiding geven te vermoeden dat die beelden noodzakelijk zijn voor de opsporing van een strafbaar feit. Laatstgenoemde beelden kunnen verder worden verwerkt ten behoeve van de opsporing, vervolging en berechting van dat strafbare feit;</text:p>
                  </text:list-item>
                  <text:list-item text:style-override="id1-3-2-1-2-2-4-3-5">
                    <text:number>e.</text:number>
                    <text:p text:style-name="al">de organisatie van het evenement plaatst borden onder elke camera positie (m.u.v. de tenten), bij de muntenverkoop, de toiletclusters, bij de entree zijden van terrein en een aantal borden worden rondom het terrein op de hekken geplaatst. Met het plaatsen van de borden wordt het gebruik van cameratoezicht kenbaar gemaakt aan het publiek.</text:p>
                  </text:list-item>
                  <text:list-item text:style-override="id1-3-2-1-2-2-4-3-6">
                    <text:number>f.</text:number>
                    <text:p text:style-name="al">Dit besluit wordt aangehaald als; ‘Aanwijzingsbesluit cameratoezicht Stöppelhaene 2026’.</text:p>
                  </text:list-item>
                </text:list>
              </text:list-item>
            </text:list>
            <text:p text:style-name="al">
            <text:a xlink:href="#_ftnref1" xlink:type="simple">[1]</text:a> Begrenzing evenemententerrein zoals vermeld in de evenementenvergunning : Het evenemententerrein, waar cameratoezicht is en waar publiek in beeld kan komen, wordt begrensd:</text:p>
            <text:list text:style-name="id1-3-2-1-2-4">
              <text:list-item text:style-override="id1-3-2-1-2-4-1">
                <text:number>•</text:number>
                <text:p text:style-name="al">aan de westzijde door de Westdorplaan,</text:p>
              </text:list-item>
              <text:list-item text:style-override="id1-3-2-1-2-4-2">
                <text:number>•</text:number>
                <text:p text:style-name="al">aan de zuidzijde door de Wilhelminastraat,</text:p>
              </text:list-item>
              <text:list-item text:style-override="id1-3-2-1-2-4-3">
                <text:number>•</text:number>
                <text:p text:style-name="al">aan de oostzijde door de Deventerstraat, Nieuwe Markt, Marktstraat, passage Molenhof, via Molenhof richting Schoolstraat,</text:p>
              </text:list-item>
              <text:list-item text:style-override="id1-3-2-1-2-4-4">
                <text:number>•</text:number>
                <text:p text:style-name="al">aan de noordzijde door de Schoolstraat, Varkensmarkt, Kerkstraat, doorgang naar de Herenhof, Herenhof, Meerleweg en Munstersestraat,</text:p>
              </text:list-item>
              <text:list-item text:style-override="id1-3-2-1-2-4-5">
                <text:number>•</text:number>
                <text:p text:style-name="al">de Munstersestraat sluit weer aan op de Westdorplaan.</text:p>
              </text:list-item>
            </text:list>
            <text:p text:style-name="al"/>
          </text:section>
        </text:section>
        <text:section text:name="regeling-tekst_id1-3-2-2" text:style-name="regeling-tekst"/>
        <text:section text:name="regeling-sluiting_id1-3-2-3" text:style-name="regeling-sluiting">
          <text:section text:name="slotformulering_id1-3-2-3-1" text:style-name="slotformulering">
            <text:p text:style-name="al"/>
          </text:section>
          <text:section text:name="ondertekening_id1-3-2-3-2">
            <text:p><text:span text:style-name="functie">De burgemeester van Raalte,</text:span></text:p>
            <text:p><text:span text:style-name="ondertekening_naam">
            <text:span text:style-name="voornaam">Rob</text:span>
            <text:span text:style-name="achternaam">Zuidema</text:span>
          </text:span></text:p>
          </text:section>
        </text:section>
        <text:section text:name="bijlage_id1-3-2-4" text:style-name="bijlage">
          <text:p text:style-name="bijlage_top"/>
          <text:p text:style-name="hoofdstuk_kop"><text:span text:style-name="label"> Bijlage </text:span> <text:span text:style-name="nr"/> Kaart overzicht cameraposities</text:p>
          <text:p text:style-name="al"/>
          <text:p text:style-name="al"/>
          <text:p text:style-name="al">
          <draw:frame><draw:text-box><text:section text:name="plaatje_id1-3-2-4-4-1" text:style-name="plaatje">
            <text:p text:style-name="illustratie_id1-3-2-4-4-1-1"><draw:frame draw:style-name="illustratie_id1-3-2-4-4-1-1" text:anchor-type="paragraph" svg:width="150mm" svg:height="106.5mm"><draw:image xlink:href="Pictures/cameratoezichtStoppelhaenei5cf577c7-7661-4e42-b46d-8c59a8e7e9d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8568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8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8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Raalte</meta:user-defined>
    <meta:user-defined meta:name="OVERHEID.Informatietype/DC.type">officiële publicatie</meta:user-defined>
    <meta:user-defined meta:name="OVERHEIDop.Rubriek/DC.type">ander besluit van algemene strekking</meta:user-defined>
    <meta:user-defined meta:name="OVERHEID.Gemeente/DCTERMS.publisher">Raalte</meta:user-defined>
    <meta:user-defined meta:name="OVERHEID.Gemeente/OVERHEID.authority">Raalte</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 2.77 Algemene plaatselijke verordening gemeente Raalte]|[https://lokaleregelgeving.overheid.nl/CVDR86454/14#hoofdstuk_2_afdeling_11_artikel_2.77</meta:user-defined>
    <meta:user-defined meta:name="OVERHEIDop.referentienummer">60053-2026</meta:user-defined>
    <meta:user-defined meta:name="DCTERMS.alternative">Aanwijzingsbesluit cameratoezicht Stöppelhaene 2026</meta:user-defined>
    <dc:language>nl</dc:language>
    <meta:user-defined meta:name="OVERHEIDop.locatietype/OVERHEIDop.gebiedsmarkering">Vlak</meta:user-defined>
    <meta:user-defined meta:name="DC.title">Aanwijzingsbesluit cameratoezicht Stöppelhaene 2026</meta:user-defined>
    <meta:user-defined meta:name="DCTERMS.W3CDTF/DCTERMS.available">2026-08-14</meta:user-defined>
    <meta:user-defined meta:name="DCTERMS.W3CDTF/OVERHEIDop.jaargang">2026</meta:user-defined>
    <meta:user-defined meta:name="OVERHEIDop.publicationIssue">385681</meta:user-defined>
    <meta:user-defined meta:name="OVERHEIDop.GmbID/DC.identifier">gmb-2026-385681</meta:user-defined>
    <meta:user-defined meta:name="OVERHEIDop.versieInformatie"/>
  </office:meta>
</office:document-meta>
</file>