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n van een nokverhoging en het plaatsen van een dakkapel op de locatie Seniorstraat 6 te Alblasserdam zaaknummer 90036036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maken van een nokverhoging en het plaatsen van een dakkapel op de locatie Seniorstraat 6 te Alblasserdam</text:span>
          </text:p>
            <text:p text:style-name="common-al">De gemeente Alblasserdam heeft een vergunning verleend. De gemeente geeft hiermee toestemming voor het maken van een nokverhoging en het plaatsen van een dakkapel op de locatie Seniorstraat 6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eniorstraat 6 te Alblasserdam.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56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maken van een nokverhoging en het plaatsen van een dakkapel op de locatie Seniorstraat 6 te Alblasserdam zaaknummer 9003603651</meta:user-defined>
    <meta:user-defined meta:name="DCTERMS.W3CDTF/DCTERMS.available">2026-08-13</meta:user-defined>
    <meta:user-defined meta:name="DCTERMS.W3CDTF/OVERHEIDop.jaargang">2026</meta:user-defined>
    <meta:user-defined meta:name="OVERHEIDop.publicationIssue">385673</meta:user-defined>
    <meta:user-defined meta:name="OVERHEIDop.GmbID/DC.identifier">gmb-2026-385673</meta:user-defined>
    <meta:user-defined meta:name="OVERHEIDop.versieInformatie"/>
  </office:meta>
</office:document-meta>
</file>