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en het realiseren van een nokverlenging en dakopbouw op de locatie Kanaalstraat 54 Oost-Souburg (05-08-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voor het plaatsen van een dakkapel aan de voorzijde van de woning en het realiseren van een nokverlenging en dakopbouw aan achterzijde van de woning op de locatie Kanaalstraat 54 in Oost-Souburg.</text:p>
            <text:p text:style-name="common-al">Het betreft een verleende omgevingsvergunning voor een bouwactiviteit omgevingsplan en bouwtechnische activiteit.</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56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oor het plaatsen van een dakkapel en het realiseren van een nokverlenging en dakopbouw op de locatie Kanaalstraat 54 Oost-Souburg (05-08-2026)</meta:user-defined>
    <meta:user-defined meta:name="DCTERMS.W3CDTF/DCTERMS.available">2026-08-13</meta:user-defined>
    <meta:user-defined meta:name="DCTERMS.W3CDTF/OVERHEIDop.jaargang">2026</meta:user-defined>
    <meta:user-defined meta:name="OVERHEIDop.publicationIssue">385671</meta:user-defined>
    <meta:user-defined meta:name="OVERHEIDop.GmbID/DC.identifier">gmb-2026-385671</meta:user-defined>
    <meta:user-defined meta:name="OVERHEIDop.versieInformatie"/>
  </office:meta>
</office:document-meta>
</file>