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averstraat 4 t/m 22-H (even) 1079VL Amsterdam, Waverstraat 26 t/m 44 (even) 1079VM Amsterdam, Waverstraat 52-1, 52-2, 52-3, 52-H, 56-1, 56-2, 56-3 1079VN, 56-H 1079V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 van de kozijnen in de voorgevel.</text:p>
            <text:p text:style-name="common-al">Besluit: verleend</text:p>
            <text:p text:style-name="common-al">Besluit verzonden op: 11-08-2026</text:p>
            <text:p text:style-name="common-al">Zaakadres: Waverstraat 4-1 1079VL Amsterdam, Waverstraat 4-2 1079VL Amsterdam, Waverstraat 4-3 1079VL Amsterdam, Waverstraat 6-1 1079VL Amsterdam, Waverstraat 6-2 1079VL Amsterdam, Waverstraat 6-3 1079VL Amsterdam, Waverstraat 8-1 1079VL Amsterdam, Waverstraat 8-2 1079VL Amsterdam, Waverstraat 8-3 1079VL Amsterdam, Waverstraat 10-1 1079VL Amsterdam, Waverstraat 10-2 1079VL Amsterdam, Waverstraat 10-3 1079VL Amsterdam, Waverstraat 10-H 1079VL Amsterdam, Waverstraat 12-1 1079VL Amsterdam, Waverstraat 12-2 1079VL Amsterdam, Waverstraat 12-3 1079VL Amsterdam, Waverstraat 12-H 1079VL Amsterdam, Waverstraat 14-1 1079VL Amsterdam, Waverstraat 14-2 1079VL Amsterdam, Waverstraat 14-3 1079VL Amsterdam, Waverstraat 16-1 1079VL Amsterdam, Waverstraat 16-2 1079VL Amsterdam, Waverstraat 16-3 1079VL Amsterdam, Waverstraat 18-1 1079VL Amsterdam, Waverstraat 18-2 1079VL Amsterdam, Waverstraat 18-3 1079VL Amsterdam, Waverstraat 18-H 1079VL Amsterdam, Waverstraat 20-1 1079VL Amsterdam, Waverstraat 20-2 1079VL Amsterdam, Waverstraat 20-3 1079VL Amsterdam, Waverstraat 20-H 1079VL Amsterdam, Waverstraat 22-1 1079VL Amsterdam, Waverstraat 22-2 1079VL Amsterdam, Waverstraat 22-3 1079VL Amsterdam, Waverstraat 22-H 1079VL Amsterdam, Waverstraat 26-1 1079VM Amsterdam, Waverstraat 26-2 1079VM Amsterdam, Waverstraat 26-3 1079VM Amsterdam, Waverstraat 26-H 1079VM Amsterdam, Waverstraat 28-1 1079VM Amsterdam, Waverstraat 28-2 1079VM Amsterdam, Waverstraat 28-3 1079VM Amsterdam, Waverstraat 28-H 1079VM Amsterdam, Waverstraat 30-1 1079VM Amsterdam, Waverstraat 30-2 1079VM Amsterdam, Waverstraat 30-3 1079VM Amsterdam, Waverstraat 32-1 1079VM Amsterdam, Waverstraat 32-2 1079VM Amsterdam, Waverstraat 32-3 1079VM Amsterdam, Waverstraat 34-1 1079VM Amsterdam, Waverstraat 34-2 1079VM Amsterdam, Waverstraat 34-3 1079VM Amsterdam, Waverstraat 34-H 1079VM Amsterdam, Waverstraat 36-1 1079VM Amsterdam, Waverstraat 36-2 1079VM Amsterdam, Waverstraat 36-3 1079VM Amsterdam, Waverstraat 36-H 1079VM Amsterdam, Waverstraat 38-1 1079VM Amsterdam, Waverstraat 38-2 1079VM Amsterdam, Waverstraat 38-3 1079VM Amsterdam, Waverstraat 40-1 1079VM Amsterdam, Waverstraat 40-2 1079VM Amsterdam, Waverstraat 40-3 1079VM Amsterdam, Waverstraat 42-1 1079VM Amsterdam, Waverstraat 42-2 1079VM Amsterdam, Waverstraat 42-3 1079VM Amsterdam, Waverstraat 42-H 1079VM Amsterdam, Waverstraat 44-1 1079VM Amsterdam, Waverstraat 44-2 1079VM Amsterdam, Waverstraat 44-3 1079VM Amsterdam, Waverstraat 44-H 1079VM Amsterdam, Waverstraat 52-1 1079VN Amsterdam, Waverstraat 52-2 1079VN Amsterdam, Waverstraat 52-3 1079VN Amsterdam, Waverstraat 52-H 1079VN Amsterdam, Waverstraat 56-1 1079VN Amsterdam, Waverstraat 56-2 1079VN Amsterdam, Waverstraat 56-3 1079VN Amsterdam, Waverstraat 56-H 1079VN Amsterdam</text:p>
            <text:p text:style-name="common-al">Zaaknummer: Z2026-030697</text:p>
            <text:p text:style-name="common-al">DSO-nummer: 202607120030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3069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6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697</meta:user-defined>
    <meta:user-defined meta:name="DCTERMS.abstract">vervangen van de kozijnen in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Waverstraat 4 t/m 22-H (even) 1079VL Amsterdam, Waverstraat 26 t/m 44 (even) 1079VM Amsterdam, Waverstraat 52-1, 52-2, 52-3, 52-H, 56-1, 56-2, 56-3 1079VN, 56-H 1079V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63</meta:user-defined>
    <meta:user-defined meta:name="OVERHEIDop.GmbID/DC.identifier">gmb-2026-385663</meta:user-defined>
    <meta:user-defined meta:name="OVERHEIDop.versieInformatie"/>
  </office:meta>
</office:document-meta>
</file>