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t.b.v. verbreding Rijksweg A2, Knooppunt Het Vonderen tot Kerensheide (deellocatie 3.19-Schutterskampwe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t.b.v. verbreding Rijksweg A2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Knooppunt Het Vonderen tot Kerensheide (deellocatie 3.19-Schutterskampweg)</text:p>
            <text:p text:style-name="common-al">
            <text:span text:style-name="nadrukvet">Zaaknummer: </text:span>2026-00002320</text:p>
            <text:p text:style-name="common-al">
            <text:span text:style-name="nadrukvet">Ontvangstdatum</text:span>: 15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6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20</meta:user-defined>
    <meta:user-defined meta:name="DCTERMS.abstract">Betreft: melding op locatie Knooppunt Het Vonderen tot Kerensheide (deellocatie 3.19-Schutterskampweg)</meta:user-defined>
    <dc:language>nl</dc:language>
    <meta:user-defined meta:name="OVERHEIDop.locatietype/OVERHEIDop.gebiedsmarkering">Vlak</meta:user-defined>
    <meta:user-defined meta:name="DC.title">Kennisgeving ontvangst Melding graven in bodem t.b.v. verbreding Rijksweg A2, Knooppunt Het Vonderen tot Kerensheide (deellocatie 3.19-Schutterskampweg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54</meta:user-defined>
    <meta:user-defined meta:name="OVERHEIDop.GmbID/DC.identifier">gmb-2026-385654</meta:user-defined>
    <meta:user-defined meta:name="OVERHEIDop.versieInformatie"/>
  </office:meta>
</office:document-meta>
</file>