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over organiseren buurtfeest 40 jarig jubileum 26 sept 2026 buurtvereniging de Bosrand van 14:00 tot 21:30 uur op het speelveldje aan de Mollenstraat in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melding ontvangen:</text:p>
            <text:p text:style-name="common-al">Zaaknummer: 17248025</text:p>
            <text:p text:style-name="common-al">Ontvangstdatum melding: 21-07-2026</text:p>
            <text:p text:style-name="common-al">Omschrijving: organiseren buurtfeest 40 jarig jubileum 26 sept 2026 buurtver. de Bosrand van 14:00 tot 21;30 uur op het speelveldje aan de Mollenstraat in Bergeijk</text:p>
            <text:p text:style-name="common-al">Activiteit: Gebruik openbare ruimte</text:p>
            <text:p text:style-name="last-al">De melding is in orde en de activiteit mag uitgevoerd worden. U kunt geen bezwaar maken of in beroep gaan tegen 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8565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rgeijk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7248025</meta:user-defined>
    <meta:user-defined meta:name="DCTERMS.abstract">organiseren buurtfeest 40 jarig jubileum 26 sept 2026 buurtver. de Bosrand van 14:00 tot 21;30 uur op het speelveldje aan de Mollenstraat in Bergeijk</meta:user-defined>
    <dc:language>nl</dc:language>
    <meta:user-defined meta:name="OVERHEIDop.locatietype/OVERHEIDop.gebiedsmarkering">Punt</meta:user-defined>
    <meta:user-defined meta:name="DC.title">Ontvangen melding over organiseren buurtfeest 40 jarig jubileum 26 sept 2026 buurtvereniging de Bosrand van 14:00 tot 21:30 uur op het speelveldje aan de Mollenstraat in Berge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53</meta:user-defined>
    <meta:user-defined meta:name="OVERHEIDop.GmbID/DC.identifier">gmb-2026-385653</meta:user-defined>
    <meta:user-defined meta:name="OVERHEIDop.versieInformatie"/>
  </office:meta>
</office:document-meta>
</file>