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Verzoeklocatie 2026072301688, Wâlters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97387. De omgevingsvergunning is verleend. De gemeente geeft hiermee toestemming voor het uitvoeren van</text:p>
            <text:p text:style-name="common-al">werkzaamheden aan kabels en leidingen in en rondom Wâlterswâld </text:p>
            <text:p text:style-name="common-al">
            
          </text:p>
            <text:p text:style-name="common-al">Het besluit is verzonden op 11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56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2026-197387</meta:user-defined>
    <meta:user-defined meta:name="DCTERMS.abstract">Verleende omgevingsvergunning voor het uitvoeren van werkzaamheden aan kabels en leidingen in en rondom Wâlterswâld</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Reguliere procedure - definitief besluit omgevingsvergunning Verzoeklocatie 2026072301688, Wâlterswâld</meta:user-defined>
    <meta:user-defined meta:name="DCTERMS.W3CDTF/DCTERMS.available">2026-08-19</meta:user-defined>
    <meta:user-defined meta:name="DCTERMS.W3CDTF/OVERHEIDop.jaargang">2026</meta:user-defined>
    <meta:user-defined meta:name="OVERHEIDop.publicationIssue">385650</meta:user-defined>
    <meta:user-defined meta:name="OVERHEIDop.GmbID/DC.identifier">gmb-2026-385650</meta:user-defined>
    <meta:user-defined meta:name="OVERHEIDop.versieInformatie"/>
  </office:meta>
</office:document-meta>
</file>