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Standplaatsvergunning tijdelijk op locatie Hofplein 1 (naast De Oldenbug), 6665DH Dr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Overbetuwe heeft een besluit genomen voor het innemen van een standplaats voor bevolkingsonderzoek . Het besluit is verleend:</text:p>
            <text:p text:style-name="common-al">
            <text:span text:style-name="nadrukvet">Locatie: </text:span>Hofplein 1 (naast De Oldenbug), 6665DH Driel</text:p>
            <text:p text:style-name="common-al">
            <text:span text:style-name="nadrukvet">Zaaknummer: </text:span>Z2026-01328</text:p>
            <text:p text:style-name="common-al">
            <text:span text:style-name="nadrukvet">Datum besluit:</text:span> 11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Standplaatsvergunning tijdelijk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2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56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328</meta:user-defined>
    <meta:user-defined meta:name="DCTERMS.abstract">Betreft: het innemen van een standplaats voor bevolkingsonderzoek  op locatie Hofplein 1 (naast De Oldenbug), 6665DH Driel, vergunning verleend op 11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Standplaatsvergunning tijdelijk op locatie Hofplein 1 (naast De Oldenbug), 6665DH Dri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22</meta:user-defined>
    <meta:user-defined meta:name="OVERHEIDop.GmbID/DC.identifier">gmb-2026-385622</meta:user-defined>
    <meta:user-defined meta:name="OVERHEIDop.versieInformatie"/>
  </office:meta>
</office:document-meta>
</file>