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Prof. Oppenheimstraat 9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Het aanleggen van een gesloten bodemenergiesysteem</text:p>
            <text:p text:style-name="common-al">Locatie: Prof. Oppenheimstraat 9, 5463 ED Veghel</text:p>
            <text:p text:style-name="common-al">DSO-kenmerk: 2026072701015</text:p>
            <text:p text:style-name="common-al">Zaaknummer: Z/511751</text:p>
            <text:p text:style-name="common-al">Datum ontvangen: 2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56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751</meta:user-defined>
    <dc:language>nl</dc:language>
    <meta:user-defined meta:name="OVERHEIDop.locatietype/OVERHEIDop.gebiedsmarkering">Punt</meta:user-defined>
    <meta:user-defined meta:name="DC.title">Gemeente Meierijstad - Melding Besluit activiteiten leefomgeving (Bal) – Prof. Oppenheimstraat 9 Vegh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13</meta:user-defined>
    <meta:user-defined meta:name="OVERHEIDop.GmbID/DC.identifier">gmb-2026-385613</meta:user-defined>
    <meta:user-defined meta:name="OVERHEIDop.versieInformatie"/>
  </office:meta>
</office:document-meta>
</file>