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rteliuskade 15-3 1057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daktoegangsopbouw en het maken van constructieve muurdoorbraken</text:p>
            <text:p text:style-name="common-al">Zaakadres: Orteliuskade 15-3 1057AB Amsterdam</text:p>
            <text:p text:style-name="common-al">Datum ontvangst: 03-07-2026</text:p>
            <text:p text:style-name="common-al">Zaaknummer: Z2026-029463</text:p>
            <text:p text:style-name="common-al">DSO-nummer: 202607030066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6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9463</meta:user-defined>
    <meta:user-defined meta:name="DCTERMS.abstract">veranderen en vergroten van de daktoegangsopbouw en het maken van constructieve muurdoorbrak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rteliuskade 15-3 1057A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10</meta:user-defined>
    <meta:user-defined meta:name="OVERHEIDop.GmbID/DC.identifier">gmb-2026-385610</meta:user-defined>
    <meta:user-defined meta:name="OVERHEIDop.versieInformatie"/>
  </office:meta>
</office:document-meta>
</file>