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Achillesstraat 102-H 1076R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erwijderen van de schoorsteen ter hoogte van de begane grond (legalisatie).</text:p>
            <text:p text:style-name="common-al">Besluit: verleend</text:p>
            <text:p text:style-name="common-al">Besluit verzonden op: 11-08-2026</text:p>
            <text:p text:style-name="common-al">Zaakadres: Achillesstraat 102-H 1076RH Amsterdam</text:p>
            <text:p text:style-name="common-al">Zaaknummer: Z2026-030572</text:p>
            <text:p text:style-name="common-al">DSO-nummer: 202607100019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30572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1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59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9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9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572</meta:user-defined>
    <meta:user-defined meta:name="DCTERMS.abstract">het verwijderen van de schoorsteen ter hoogte van de begane grond (legalisatie)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Achillesstraat 102-H 1076RH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593</meta:user-defined>
    <meta:user-defined meta:name="OVERHEIDop.GmbID/DC.identifier">gmb-2026-385593</meta:user-defined>
    <meta:user-defined meta:name="OVERHEIDop.versieInformatie"/>
  </office:meta>
</office:document-meta>
</file>