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cameratoezichtPompdageni63f283de-06b0-4161-9c18-fb7747a5f10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text:list-style style:name="id1-3-2-1-1-10-9">
      <text:list-level-style-bullet text:bullet-char="•" text:level="1">
        <style:list-level-properties text:min-label-width="10mm"/>
      </text:list-level-style-bullet>
    </text:list-style>
    <text:list-style style:name="id1-3-2-1-1-10-10">
      <text:list-level-style-bullet text:bullet-char="•" text:level="1">
        <style:list-level-properties text:min-label-width="10mm"/>
      </text:list-level-style-bullet>
    </text:list-style>
    <text:list-style style:name="id1-3-2-1-1-10-11">
      <text:list-level-style-bullet text:bullet-char="•" text:level="1">
        <style:list-level-properties text:min-label-width="10mm"/>
      </text:list-level-style-bullet>
    </text:list-style>
    <text:list-style style:name="id1-3-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2-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2-2-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2-2-5">
      <text:list-level-style-bullet style:num-suffix="" text:bullet-char="​" text:level="1">
        <style:list-level-properties text:min-label-width="10mm"/>
      </text:list-level-style-bullet>
    </text:list-style>
    <text:list-style style:name="id1-3-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office:automatic-styles>
  <office:body>
    <office:text>
      <text:p text:style-name="new_page_staatscourant"/>
      <text:p text:style-name="single-kop-titel">Aanwijzingsbesluit cameratoezicht Pompdagen 2026</text:p>
      <text:section text:name="regeling_id1-3-2" text:style-name="regeling">
        <text:section text:name="aanhef_id1-3-2-1" text:style-name="aanhef">
          <text:section text:name="preambule_id1-3-2-1-1" text:style-name="preambule">
            <text:p text:style-name="al">zaaknummer 60050-2026</text:p>
            <text:p text:style-name="al">datum: 10 augustus 2026</text:p>
            <text:p text:style-name="al"/>
            <text:p text:style-name="al">
            <text:span text:style-name="nadrukvet">De burgemeester van Raalte,</text:span>
          </text:p>
            <text:p text:style-name="al">Gehoord hebbende de leden va de lokale driehoek;</text:p>
            <text:p text:style-name="al">Met inachtneming van artikel 151c van de Gemeentewet en artikel 2.77 van de Algemene plaatselijke verordening gemeente Raalte;</text:p>
            <text:p text:style-name="al"/>
            <text:p text:style-name="al">
            <text:span text:style-name="nadrukcur">Overwegende dat:</text:span>
          </text:p>
            <text:p text:style-name="al"/>
            <text:list text:style-name="id1-3-2-1-1-10">
              <text:list-item text:style-override="id1-3-2-1-1-10-1">
                <text:number>•</text:number>
                <text:p text:style-name="al">de burgemeester overeenkomstig artikel 151c van de Gemeentewet en artikel 2:77 van de Algemene Plaatselijke Verordening Raalte 2026 kan besluiten tot plaatsing en gebruik van camera’s ten behoeve van het toezicht op openbare plaatsen in de tijdsperiode woensdag 19 augustus 2026,12.00 uur tot en met zondag 23 augustus 2026 20.00 uur; </text:p>
              </text:list-item>
              <text:list-item text:style-override="id1-3-2-1-1-10-2">
                <text:number>•</text:number>
                <text:p text:style-name="al">vanaf woensdag 19 augustus t/m zondag 23 augustus 2026 het evenement De Heinose Pompdagen plaatsvindt in het centrum van Heino;</text:p>
              </text:list-item>
              <text:list-item text:style-override="id1-3-2-1-1-10-3">
                <text:number>•</text:number>
                <text:p text:style-name="al">bij evenementen van een dergelijke omvang en uit voorgaande jaren is gebleken dat tijdens het evenement De Heinose Pompdagen kans op openbare orde verstoring reëel is door de grote toestroom van mensen en het plaatsvinden van vernielingen;</text:p>
              </text:list-item>
              <text:list-item text:style-override="id1-3-2-1-1-10-4">
                <text:number>•</text:number>
                <text:p text:style-name="al">uit het programma van het evenement blijkt dat de grote toestroom van publiek als reëel moet worden aangemerkt;</text:p>
              </text:list-item>
              <text:list-item text:style-override="id1-3-2-1-1-10-5">
                <text:number>•</text:number>
                <text:p text:style-name="al">het daarom in het belang van de handhaving van de openbare orde noodzakelijk is om, naast de inzet van reguliere middelen en aanvullende middelen zoals de inzet van extra politiecapaciteit en boa’s, cameratoezicht in te zetten; </text:p>
              </text:list-item>
              <text:list-item text:style-override="id1-3-2-1-1-10-6">
                <text:number>•</text:number>
                <text:p text:style-name="al">door cameratoezicht vroegtijdig, sneller en effectiever gesignaleerd en geadviseerd kan worden, waardoor effectievere inzet van politie, andere hulpdiensten en particuliere beveiliging kan plaats vinden;</text:p>
              </text:list-item>
              <text:list-item text:style-override="id1-3-2-1-1-10-7">
                <text:number>•</text:number>
                <text:p text:style-name="al">er geen andere (minder ingrijpende) middelen zijn die hetzelfde doel, namelijk het voorkomen en beheersen van openbare orde verstoringen tijdens het evenement, kunnen bereiken;</text:p>
              </text:list-item>
              <text:list-item text:style-override="id1-3-2-1-1-10-8">
                <text:number>•</text:number>
                <text:p text:style-name="al">het gebied waarin het cameratoezicht plaatsvindt, is beperkt tot het aangewezen evenemententerrein<text:a xlink:href="#_ftn1" xlink:type="simple">[1]</text:a>; </text:p>
                <text:p text:style-name="al">
                <text:a xlink:href="#_ftnref1" xlink:type="simple">[1]</text:a> <text:span text:style-name="nadrukvet">Begrenzing evenemententerrein</text:span></text:p>
                <text:p text:style-name="al">Het evenemententerrein wordt aan de noord- en oostzijde begrensd door de Dorpsstraat ter hoogte van de Schoolstraat, het Marktplein en door de Marktstraat ter hoogte van Prins Bernhardstraat. Aan de westzijde wordt het evenemententerrein begrensd door de Dorpsstraat, de Stationsweg ter hoogte van de Kloostermanshof. Aan de zuidzijde wordt het evenemententerrein begrensd door de Kloostermanshof, de Kruidentuin, de Hof van Rakhorst en de Canadastraat tot de Vlaminckhorstweg. Tijdens de Pomptoertocht op zondag 25 augustus vanaf 10.00 uur behoort de startlocatie bij camping Heino en de route tot het evenemententerrein.</text:p>
              </text:list-item>
              <text:list-item text:style-override="id1-3-2-1-1-10-9">
                <text:number>•</text:number>
                <text:p text:style-name="al">de politie het gebruik van cameratoezicht uitgebreid in het draaiboek voor dit evenement heeft opgenomen;</text:p>
              </text:list-item>
              <text:list-item text:style-override="id1-3-2-1-1-10-10">
                <text:number>•</text:number>
                <text:p text:style-name="al">het belang van veiligheid, de handhaving van de openbare orde en het voorkomen van wanordelijkheden die zijn gediend met de inzet van het cameratoezicht in het aan te wijzen gebied, voor de aan te wijzen periode, zwaarder wegen dan de individuele belangen van de burgers (bescherming van de persoonlijke levenssfeer) die mogelijk worden getroffen door het besluit; </text:p>
              </text:list-item>
              <text:list-item text:style-override="id1-3-2-1-1-10-11">
                <text:number>•</text:number>
                <text:p text:style-name="al">de uitvoering van het cameratoezicht meegenomen wordt bij de evaluatie van het gehele evenement.</text:p>
              </text:list-item>
            </text:list>
            <text:p text:style-name="al"/>
          </text:section>
          <text:section text:name="afkondiging_id1-3-2-1-2" text:style-name="afkondiging">
            <text:p text:style-name="afkondiging_top"/>
            <text:p text:style-name="al"> Besluit:</text:p>
            <text:list text:style-name="id1-3-2-1-2-2">
              <text:list-item text:style-override="id1-3-2-1-2-2-1">
                <text:number>1.</text:number>
                <text:p text:style-name="al">tot cameratoezicht tijdens het evenement De Heinose Pompdagen vanaf woensdag 19 augustus 2026,12.00 uur tot en met zondag 23 augustus 2026 20.00 uur op het evenemententerrein in Heino;</text:p>
              </text:list-item>
              <text:list-item text:style-override="id1-3-2-1-2-2-2">
                <text:number>2.</text:number>
                <text:p text:style-name="al">Het cameratoezicht mag gedurende de in de lid 1 van dit besluit genoemde periode continu worden toegepast </text:p>
              </text:list-item>
              <text:list-item text:style-override="id1-3-2-1-2-2-3">
                <text:number>3.</text:number>
                <text:p text:style-name="al">Het aangegeven evenemententerrein, aan te wijzen als gebied waar cameratoezicht kan plaatsvinden, </text:p>
              </text:list-item>
              <text:list-item text:style-override="id1-3-2-1-2-2-4">
                <text:number>4.</text:number>
                <text:p text:style-name="al">dat als volgt toepassing wordt gegeven aan het cameratoezicht, zie bijlage overzicht cameraposities:</text:p>
                <text:p text:style-name="al"/>
                <text:list text:style-name="id1-3-2-1-2-2-4-4">
                  <text:list-item text:style-override="id1-3-2-1-2-2-4-4-1">
                    <text:number>a.</text:number>
                    <text:p text:style-name="al">Op de hoek van de kerk, kruising dorpsstraat/marktstraat;</text:p>
                  </text:list-item>
                  <text:list-item text:style-override="id1-3-2-1-2-2-4-4-2">
                    <text:number>b.</text:number>
                    <text:p text:style-name="al">Op de hoek van de kerk, kruising marktplein/canadastraat; </text:p>
                  </text:list-item>
                  <text:list-item text:style-override="id1-3-2-1-2-2-4-4-3">
                    <text:number>c.</text:number>
                    <text:p text:style-name="al">Canadastraat, ter hoogte van ingang Hof van Hakhorst;</text:p>
                  </text:list-item>
                  <text:list-item text:style-override="id1-3-2-1-2-2-4-4-4">
                    <text:number>d.</text:number>
                    <text:p text:style-name="al">Hof van Rakhorst, in de tent.</text:p>
                  </text:list-item>
                </text:list>
              </text:list-item>
              <text:list-item text:style-override="id1-3-2-1-2-2-5">
                <text:number/>
                <text:p text:style-name="al">Camera’s moeten op een hoogte worden gehangen dat over de diverse objecten rondom het kerkgebouw, heen gekeken kan worden (minimaal 4 meter).</text:p>
              </text:list-item>
            </text:list>
            <text:list text:style-name="id1-3-2-1-2-3">
              <text:list-item text:style-override="id1-3-2-1-2-3-1">
                <text:number>a.</text:number>
                <text:p text:style-name="al">de camerabeelden worden tijdens de openingstijden van het evenement direct (live) gevolgd;</text:p>
              </text:list-item>
              <text:list-item text:style-override="id1-3-2-1-2-3-2">
                <text:number>b.</text:number>
                <text:p text:style-name="al">de beelden worden onder regie van de Politie Basisteam IJsselland-Zuid uitgekeken;</text:p>
              </text:list-item>
              <text:list-item text:style-override="id1-3-2-1-2-3-3">
                <text:number>c.</text:number>
                <text:p text:style-name="al">De vastgelegde camerabeelden moeten binnen vier werken worden vernietigd, met uitzondering van de camerabeelden die concrete aanleiding geven te vermoeden dat die beelden noodzakelijk zijn voor de opsporing van een strafbaar feit. Laatstgenoemde beelden kunnen verder worden verwerkt ten behoeve van de opsporing, vervolging en berechting van dat strafbare feit. </text:p>
              </text:list-item>
              <text:list-item text:style-override="id1-3-2-1-2-3-4">
                <text:number>d.</text:number>
                <text:p text:style-name="al">de organisatie van het evenement plaatst borden onder elke camera positie (m.u.v. de tenten), bij de muntenverkoop, de toiletclusters, bij de entree zijden van terrein en een aantal borden worden rondom het terrein op de hekken geplaatst. Met het plaatsen van de borden wordt het gebruik van cameratoezicht kenbaar gemaakt aan het publiek.</text:p>
              </text:list-item>
              <text:list-item text:style-override="id1-3-2-1-2-3-5">
                <text:number>e.</text:number>
                <text:p text:style-name="al">Dit besluit wordt aangehaald als; ‘aanwijzingsbesluit cameratoezicht Pompdagen 2026’</text:p>
              </text:list-item>
            </text:list>
            <text:p text:style-name="al"/>
          </text:section>
        </text:section>
        <text:section text:name="regeling-tekst_id1-3-2-2" text:style-name="regeling-tekst"/>
        <text:section text:name="regeling-sluiting_id1-3-2-3" text:style-name="regeling-sluiting">
          <text:section text:name="slotformulering_id1-3-2-3-1" text:style-name="slotformulering">
            <text:p text:style-name="al"/>
          </text:section>
          <text:section text:name="ondertekening_id1-3-2-3-2">
            <text:p><text:span text:style-name="functie">De burgemeesster van Raalte,</text:span></text:p>
            <text:p><text:span text:style-name="ondertekening_naam">
            <text:span text:style-name="voornaam">Rob</text:span>
            <text:span text:style-name="achternaam">Zuidema</text:span>
          </text:span></text:p>
          </text:section>
        </text:section>
        <text:section text:name="bijlage_id1-3-2-4" text:style-name="bijlage">
          <text:p text:style-name="bijlage_top"/>
          <text:p text:style-name="hoofdstuk_kop"><text:span text:style-name="label"> Bijlage </text:span> <text:span text:style-name="nr"/> Overzicht cameraposities</text:p>
          <text:p text:style-name="al"> Camera-opstelpunten Pompdagen Heino 2026 </text:p>
          <text:p text:style-name="al">Voor de Pompdagen Heino van woensdag 19 augustus tot en met zondag 23 augustus 2026 zet </text:p>
          <text:p text:style-name="al">de organisatie vier camera’s in op de volgende locaties: </text:p>
          <text:p text:style-name="al">1. Op de hoek van de kerk, kruising dorpsstraat/marktstraat </text:p>
          <text:p text:style-name="al">2. Op de hoek van de kerk, kruising marktplein/canadastraat </text:p>
          <text:p text:style-name="al">3. Canadastraat, ter hoogte van ingang Hof van Hakhorst </text:p>
          <text:p text:style-name="al">4. Hof van Rakhorst, in de tent </text:p>
          <text:p text:style-name="al">De camera’s kunnen 360 graden draaien, maar zijn opgesteld om verschillende locaties op het </text:p>
          <text:p text:style-name="al">evenemententerrein goed in de gaten te kunnen houden: </text:p>
          <text:p text:style-name="al">1. De kermis op de dorpsstraat en marktstraat </text:p>
          <text:p text:style-name="al">2. Canadastraat </text:p>
          <text:p text:style-name="al">3. Ingang Hof van Rakhorst en canadastraat </text:p>
          <text:p text:style-name="al">4. Hof van Rakhorst</text:p>
          <text:p text:style-name="al"/>
          <text:p text:style-name="al">
          <draw:frame><draw:text-box><text:section text:name="plaatje_id1-3-2-4-16-1" text:style-name="plaatje">
            <text:p text:style-name="illustratie_id1-3-2-4-16-1-1"><draw:frame draw:style-name="illustratie_id1-3-2-4-16-1-1" text:anchor-type="paragraph" svg:width="150mm" svg:height="104.2mm"><draw:image xlink:href="Pictures/cameratoezichtPompdageni63f283de-06b0-4161-9c18-fb7747a5f109.png" xlink:type="simple"/></draw:frame></text:p>
          </text:section></draw:text-box></draw:frame>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6-1-1" style:parent-style-name="Standard">
      <style:paragraph-properties style:line-spacing="0mm" style:text-autospace="none" ofo:line-height="0.001cm"/>
    </style:style>
    <style:style style:family="graphic" style:name="illustratie_id1-3-2-4-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8559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9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9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Raalte</meta:user-defined>
    <meta:user-defined meta:name="OVERHEID.Informatietype/DC.type">officiële publicatie</meta:user-defined>
    <meta:user-defined meta:name="OVERHEIDop.Rubriek/DC.type">ander besluit van algemene strekking</meta:user-defined>
    <meta:user-defined meta:name="OVERHEID.Gemeente/DCTERMS.publisher">Raalte</meta:user-defined>
    <meta:user-defined meta:name="OVERHEID.Gemeente/OVERHEID.authority">Raalte</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 2.77 Algemene plaatselijke verordening gemeente Raalte]|[https://lokaleregelgeving.overheid.nl/CVDR86454/14#hoofdstuk_2_afdeling_11_artikel_2.77</meta:user-defined>
    <meta:user-defined meta:name="OVERHEIDop.referentienummer">60050-2026</meta:user-defined>
    <meta:user-defined meta:name="DCTERMS.alternative">Aanwijzingsbesluit cameratoezicht Pompdagen 2026</meta:user-defined>
    <dc:language>nl</dc:language>
    <meta:user-defined meta:name="OVERHEIDop.locatietype/OVERHEIDop.gebiedsmarkering">Vlak</meta:user-defined>
    <meta:user-defined meta:name="DC.title">Aanwijzingsbesluit cameratoezicht Pompdagen 2026</meta:user-defined>
    <meta:user-defined meta:name="DCTERMS.W3CDTF/DCTERMS.available">2026-08-14</meta:user-defined>
    <meta:user-defined meta:name="DCTERMS.W3CDTF/OVERHEIDop.jaargang">2026</meta:user-defined>
    <meta:user-defined meta:name="OVERHEIDop.publicationIssue">385592</meta:user-defined>
    <meta:user-defined meta:name="OVERHEIDop.GmbID/DC.identifier">gmb-2026-385592</meta:user-defined>
    <meta:user-defined meta:name="OVERHEIDop.versieInformatie"/>
  </office:meta>
</office:document-meta>
</file>