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over Steenovens 99 5 organiseren van een buurtfeest op 26 september 2026 Buurtvereniging de Steenovens locatie ter hoogte van Steenovens 99 Wester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melding ontvangen:</text:p>
            <text:p text:style-name="common-al">Zaaknummer: 17247992</text:p>
            <text:p text:style-name="common-al">Ontvangstdatum melding: 27-07-2026</text:p>
            <text:p text:style-name="common-al">Omschrijving: Steenovens 99 5563CG Westerhoven, [Westerhoven E 1234 ] Westerhoven E 1234 organiseren van een buurtfeest op 26 september 2026 Buurtvereniging de Steenovens locatie ter hoogte van Steenovens 99 Westerhoven</text:p>
            <text:p text:style-name="common-al">Activiteit: Afwijken bestaande verkeerssituatie, Gebruik openbare ruimte, Produceren geluid</text:p>
            <text:p text:style-name="last-al">De melding is in orde en de activiteit mag uitgevoerd worden. U kunt geen bezwaar maken of in beroep gaan tegen 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8559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9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9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ergeijk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17247992</meta:user-defined>
    <meta:user-defined meta:name="DCTERMS.abstract">organiseren van een buurtfeest op 26 september 2026 Buurtvereniging de Steenovens locatie ter hoogte van Steenovens 99 Westerhov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ntvangen melding over Steenovens 99 5 organiseren van een buurtfeest op 26 september 2026 Buurtvereniging de Steenovens locatie ter hoogte van Steenovens 99 Wester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591</meta:user-defined>
    <meta:user-defined meta:name="OVERHEIDop.GmbID/DC.identifier">gmb-2026-385591</meta:user-defined>
    <meta:user-defined meta:name="OVERHEIDop.versieInformatie"/>
  </office:meta>
</office:document-meta>
</file>