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realiseren woning, Langstraat 1a in Bunn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13 augustus 2026</text:p>
            <text:p text:style-name="common-al">Activiteit: Realiseren woning</text:p>
            <text:p text:style-name="common-al">Adres: Langstraat 1a in Bunnik</text:p>
            <text:p text:style-name="common-al">Zaaknummer: OV 1450797</text:p>
            <text:p text:style-name="common-al">Datum ontvangst aanvraag: 7 augustus 2026  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855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Nieuwe aanvraag omgevingsvergunning, realiseren woning, Langstraat 1a in Bunni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66</meta:user-defined>
    <meta:user-defined meta:name="OVERHEIDop.GmbID/DC.identifier">gmb-2026-385566</meta:user-defined>
    <meta:user-defined meta:name="OVERHEIDop.versieInformatie"/>
  </office:meta>
</office:document-meta>
</file>