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het plaatsen gevelreclame Wilhelminalaan 1 5691AX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plaatsen gevelreclame op kantoorpand</text:p>
            <text:p text:style-name="common-al">Locatie: Wilhelminalaan 1 5691AX Son en Breugel</text:p>
            <text:p text:style-name="common-al">Ontvangen op: 11-08-2026</text:p>
            <text:p text:style-name="common-al">Zaaknummer: 08483819596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855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19596</meta:user-defined>
    <meta:user-defined meta:name="DCTERMS.abstract">naamgeving op voor- en zijgevel kantoorpand Wilhelminalaan 1</meta:user-defined>
    <dc:language>nl</dc:language>
    <meta:user-defined meta:name="OVERHEIDop.locatietype/OVERHEIDop.gebiedsmarkering">Vlak</meta:user-defined>
    <meta:user-defined meta:name="DC.title">Gemeente Son en Breugel aanvraag omgevingsvergunning ontvangen voor het plaatsen gevelreclame Wilhelminalaan 1 5691AX Son en Breugel: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62</meta:user-defined>
    <meta:user-defined meta:name="OVERHEIDop.GmbID/DC.identifier">gmb-2026-385562</meta:user-defined>
    <meta:user-defined meta:name="OVERHEIDop.versieInformatie"/>
  </office:meta>
</office:document-meta>
</file>