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houden van een promotie actie t.b.v. naamsbekendheid Budget Thuis, 18 Septemberplei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91 </text:p>
            <text:p text:style-name="common-al"> Omschrijving: houden van een promotie actie t.b.v. naamsbekendheid Budget Thui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18 Septemberplein (ongenummerd)  </text:p>
              </text:list-item>
            </text:list>
            <text:p text:style-name="common-al"> Soort aanvraag: Vergunningmarktplaats, Promotiestandplaats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5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91</meta:user-defined>
    <meta:user-defined meta:name="DCTERMS.abstract">houden van een promotie actie t.b.v. naamsbekendheid Budget Thui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e actie t.b.v. naamsbekendheid Budget Thuis, 18 Septemberplein (ongenummerd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61</meta:user-defined>
    <meta:user-defined meta:name="OVERHEIDop.GmbID/DC.identifier">gmb-2026-385561</meta:user-defined>
    <meta:user-defined meta:name="OVERHEIDop.versieInformatie"/>
  </office:meta>
</office:document-meta>
</file>