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verhogen van de nok op de woning, De Ruyterstraat 36, 2712XS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11-08-2026 een besluit verzonden op de aanvraag met zaaknummer 2026-067843 voor het verhogen van de nok op de woning op locatie De Ruyterstraat 36, 2712XS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8556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067843</meta:user-defined>
    <meta:user-defined meta:name="DCTERMS.abstract">het verhogen van de nok op de woning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Kennisgeving besluit Omgevingsvergunning voor het verhogen van de nok op de woning, De Ruyterstraat 36, 2712XS te Zoeter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60</meta:user-defined>
    <meta:user-defined meta:name="OVERHEIDop.GmbID/DC.identifier">gmb-2026-385560</meta:user-defined>
    <meta:user-defined meta:name="OVERHEIDop.versieInformatie"/>
  </office:meta>
</office:document-meta>
</file>