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46*"/>
    </style:style>
  </office:automatic-styles>
  <office:body>
    <office:text>
      <text:p text:style-name="new_page_staatscourant"/>
      <text:p text:style-name="single-kop-titel">Evenementenvergunning “Speelweek Koewacht 2026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68599</text:p>
            <text:p text:style-name="common-al"/>
            <text:p text:style-name="common-al">Burgemeester en Wethouders hebben op 6 augustus 2026 een besluit genomen voor de organisatie van ‘Speelweek Koewacht 2026’ op dinsdag 18 augustus t/m donderdag 20 augustus 2026 op het terrein van de schuttersvereniging aan de Korte Akkers 25 in Koewacht. </text:p>
            <text:p text:style-name="common-al"/>
            <text:p text:style-name="common-al">De vergunning is verleend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,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ologie via tel. 14 0115.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5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“Speelweek Koewacht 2026”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59</meta:user-defined>
    <meta:user-defined meta:name="OVERHEIDop.GmbID/DC.identifier">gmb-2026-385559</meta:user-defined>
    <meta:user-defined meta:name="OVERHEIDop.versieInformatie"/>
  </office:meta>
</office:document-meta>
</file>