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helen van 2 appartementen naar de oorspronkelijke situatie, Haarlemmerweg 13 2316AB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8820</text:p>
            <text:p text:style-name="common-al">
            <text:span text:style-name="nadrukvet">Ingekomen:</text:span> 12-05-2026</text:p>
            <text:p text:style-name="common-al">
            <text:span text:style-name="nadrukvet">Datum besluit:</text:span> 11-08-2026</text:p>
            <text:p text:style-name="common-al">
            <text:span text:style-name="nadrukvet">Locatie:</text:span> Haarlemmerweg 13 2316AB Leiden</text:p>
            <text:p text:style-name="common-al">
            <text:span text:style-name="nadrukvet">Projectomschrijving:</text:span> verhelen van 2 appartementen naar de oorspronkelijke situa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8820</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555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88820</meta:user-defined>
    <meta:user-defined meta:name="DCTERMS.abstract">verhelen van 2 appartementen naar de oorspronkelijke situa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erhelen van 2 appartementen naar de oorspronkelijke situatie, Haarlemmerweg 13 2316AB Leiden</meta:user-defined>
    <meta:user-defined meta:name="DCTERMS.W3CDTF/DCTERMS.available">2026-08-20</meta:user-defined>
    <meta:user-defined meta:name="DCTERMS.W3CDTF/OVERHEIDop.jaargang">2026</meta:user-defined>
    <meta:user-defined meta:name="OVERHEIDop.externeBijlage">LEIDEN_202607_GFO_ZAKEN_833214_Samenvatting 001|exb-2026-28776</meta:user-defined>
    <meta:user-defined meta:name="OVERHEIDop.publicationIssue">385551</meta:user-defined>
    <meta:user-defined meta:name="OVERHEIDop.GmbID/DC.identifier">gmb-2026-385551</meta:user-defined>
    <meta:user-defined meta:name="OVERHEIDop.versieInformatie"/>
  </office:meta>
</office:document-meta>
</file>