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rleend Govert Flinckstraat 321-2 1074CB Amsterdam, Govert Flinckstraat 321-H 1074CB Amsterdam</text:p>
      <text:section text:name="zakelijke-mededeling_id1-3-2" text:style-name="zakelijke-mededeling">
        <text:section text:name="zakelijke-mededeling-tekst_id1-3-2-1" text:style-name="zakelijke-mededeling-tekst">
          <text:section text:name="tekst_id1-3-2-1-1" text:style-name="tekst">
            <text:p text:style-name="common-al">Omschrijving: het uitvoeren van funderingsherstel, het na-isoleren van de achtergevel, het realiseren van een zelfstandige woning op de derde verdieping, door het wijzigen van de brandcompartimentering, interne constructieve wijzigingen op de begane grond, eerste, tweede en derde verdieping, een interne trap op de eerste verdieping, een balkon op de tweede en derde verdieping, kozijnwijzigingen in de voor- en achtergevel, een dakraam in het voordakvlak en een dakkapel (ter plaatse van het trappenhuis) op de derde verdieping.</text:p>
            <text:p text:style-name="common-al">Besluit: verleend</text:p>
            <text:p text:style-name="common-al">Besluit verzonden op: 10-08-2026</text:p>
            <text:p text:style-name="common-al">Zaakadres: Govert Flinckstraat 321-2 1074CB Amsterdam, Govert Flinckstraat 321-H 1074CB Amsterdam</text:p>
            <text:p text:style-name="common-al">Zaaknummer: Z2026-018529</text:p>
            <text:p text:style-name="common-al">DSO-nummer: 2026042401327</text:p>
            <text:p text:style-name="common-al">
            <text:span text:style-name="nadrukvet">Meer informatie</text:span>
          </text:p>
            <text:p text:style-name="common-al">Het besluit en bijbehorende stukken kunt u per e-mail ontvangen. Stuur een verzoek naar <text:a xlink:href="mailto:vth.administratie.sdz@amsterdam.nl?Subject=Dossiernummer Z2026-018529" xlink:type="simple">vth.administratie.sdz@amsterdam.nl</text:a> en vermeld daarin: zaakadres, zaaknummer en DSO-nummer.</text:p>
            <text:p text:style-name="common-al">
            <text:span text:style-name="nadrukvet">Bezwaar tegen dit besluit</text:span>
          </text:p>
            <text:p text:style-name="common-al">Misschien bent u het niet eens met dit besluit? Als belanghebbende mag u bezwaar indienen. Dit moet binnen 6 weken na 10-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last-al">Indienen van een bezwaar heeft geen schorsende werking. Dat betekent dat het besluit waartegen u bezwaar maakt geldig blijft totdat er een besluit is genomen op uw bezwaar. U kunt dat voorkomen door een voorlopige voorziening bij de bestuursrechter te vragen. Daar moet u voor betalen. 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552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2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2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18529</meta:user-defined>
    <meta:user-defined meta:name="DCTERMS.abstract">uitvoeren van funderingsherstel, het na-isoleren van de achtergevel, het realiseren van een zelfstandige woning op de derde verdieping................</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Besluit omgevingsvergunning reguliere procedure verleend Govert Flinckstraat 321-2 1074CB Amsterdam, Govert Flinckstraat 321-H 1074CB Amsterdam</meta:user-defined>
    <meta:user-defined meta:name="DCTERMS.W3CDTF/DCTERMS.available">2026-08-13</meta:user-defined>
    <meta:user-defined meta:name="DCTERMS.W3CDTF/OVERHEIDop.jaargang">2026</meta:user-defined>
    <meta:user-defined meta:name="OVERHEIDop.publicationIssue">385526</meta:user-defined>
    <meta:user-defined meta:name="OVERHEIDop.GmbID/DC.identifier">gmb-2026-385526</meta:user-defined>
    <meta:user-defined meta:name="OVERHEIDop.versieInformatie"/>
  </office:meta>
</office:document-meta>
</file>