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ontheffing art 35 Alcoholwet het recreatie terrein Maarsseveense Plassen nabij Herenweg 53, 3602 AN, Maarssen - International Rally H-DC  d.d. 18-09-2026 t/m 20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ntheffing art 35 Alcoholwet is verleend voor International Rally H-DC  d.d. 18-09-2026 t/m 20-09-2026 op de locatie het recreatie terrein Maarsseveense Plassen nabij Herenweg 53, 3602 AN, Maarssen.</text:p>
            <text:p text:style-name="common-al">Datum besluit: 11 augustus 2026</text:p>
            <text:p text:style-name="common-al">Zaaknummer: Z2026-00001586</text:p>
            <text:p text:style-name="common-al">U kunt bezwaar maken tot en met 22 september 2026</text:p>
            <text:p text:style-name="common-al">
            <text:span text:style-name="nadrukvet">Inzien</text:span>
          </text:p>
            <text:p text:style-name="common-al">U kunt de documenten met zaaknummer Z2026-00001586 tot 22 september 2026 inzien. Dit kan via de knop 'Bekijk documenten' aan de linkerkant van deze pagina, onder het kopje 'Extra informatie'. U kunt ook de link jeleefomgeving.nl/inzien/823214527/eb7a9a30-c730-4d25-94b1-d205e960c5cd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2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551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586</meta:user-defined>
    <meta:user-defined meta:name="DCTERMS.abstract">Betreft: Besluit op locatie het recreatie terrein Maarsseveense Plassen nabij Herenweg 53, 3602 AN, Maarssen</meta:user-defined>
    <dc:language>nl</dc:language>
    <meta:user-defined meta:name="OVERHEIDop.locatietype/OVERHEIDop.gebiedsmarkering">Punt</meta:user-defined>
    <meta:user-defined meta:name="DC.title">Gemeente Stichtse Vecht - Beschikking op aanvraag ontheffing art 35 Alcoholwet het recreatie terrein Maarsseveense Plassen nabij Herenweg 53, 3602 AN, Maarssen - International Rally H-DC  d.d. 18-09-2026 t/m 20-09-2026</meta:user-defined>
    <meta:user-defined meta:name="OVERHEIDop.datumEindeReactietermijn">2026-09-22</meta:user-defined>
    <meta:user-defined meta:name="OVERHEIDop.terinzageleggingBG">https://jeleefomgeving.nl/inzien/823214527/eb7a9a30-c730-4d25-94b1-d205e960c5c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18</meta:user-defined>
    <meta:user-defined meta:name="OVERHEIDop.GmbID/DC.identifier">gmb-2026-385518</meta:user-defined>
    <meta:user-defined meta:name="OVERHEIDop.versieInformatie"/>
  </office:meta>
</office:document-meta>
</file>