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plaatsen van een fietsenstalling, Groenewold 186 7414CK Deventer, [Deventer F 3871] Deventer F 38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</text:span>22-09-2026</text:p>
            <text:p text:style-name="common-al">
            <text:span text:style-name="nadrukvet">Locatie:</text:span> Groenewold 186 7414CK Deventer, [Deventer F 3871] Deventer F 3871</text:p>
            <text:p text:style-name="common-al">
            <text:span text:style-name="nadrukvet">Zaakomschrijving:</text:span> het plaatsen van een fietsenstalling</text:p>
            <text:p text:style-name="common-al">
            <text:span text:style-name="nadrukvet">Zaaknummer:</text:span> Z2026-00005877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eventer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587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8551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1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1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5877</meta:user-defined>
    <meta:user-defined meta:name="DCTERMS.abstract">het plaatsen van een fietsenstall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en beslistermijn omgevingsvergunning, het plaatsen van een fietsenstalling, Groenewold 186 7414CK Deventer, [Deventer F 3871] Deventer F 3871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517</meta:user-defined>
    <meta:user-defined meta:name="OVERHEIDop.GmbID/DC.identifier">gmb-2026-385517</meta:user-defined>
    <meta:user-defined meta:name="OVERHEIDop.versieInformatie"/>
  </office:meta>
</office:document-meta>
</file>