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gevaarlijke stoffen in verpakking op de locatie Calandstraat 61 te Dordrecht zaaknummer 900368612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opslaan van gevaarlijke stoffen in verpakking op de locatie Calandstraat 61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55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opslaan van gevaarlijke stoffen in verpakking op de locatie Calandstraat 61 te Dordrecht zaaknummer 9003686122</meta:user-defined>
    <meta:user-defined meta:name="DCTERMS.W3CDTF/DCTERMS.available">2026-08-13</meta:user-defined>
    <meta:user-defined meta:name="DCTERMS.W3CDTF/OVERHEIDop.jaargang">2026</meta:user-defined>
    <meta:user-defined meta:name="OVERHEIDop.publicationIssue">385514</meta:user-defined>
    <meta:user-defined meta:name="OVERHEIDop.GmbID/DC.identifier">gmb-2026-385514</meta:user-defined>
    <meta:user-defined meta:name="OVERHEIDop.versieInformatie"/>
  </office:meta>
</office:document-meta>
</file>