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ter hoogte van de Zeedijk, Lauwersoog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realiseren van een zeegraskwekerij op de locatie ter hoogte van de Zeedijk, Lauwersoog.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2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55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462</meta:user-defined>
    <meta:user-defined meta:name="DCTERMS.abstract">het realiseren van een zeegraskwekerij, ter hoogte van de Zeedijk, Lauwersoog (22 september 2026)</meta:user-defined>
    <dc:language>nl</dc:language>
    <meta:user-defined meta:name="DC.title">Besluit op omgevingsvergunning, ter hoogte van de Zeedijk, Lauwersoog (BOPA)</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74</meta:user-defined>
    <meta:user-defined meta:name="OVERHEIDop.publicationIssue">385501</meta:user-defined>
    <meta:user-defined meta:name="OVERHEIDop.GmbID/DC.identifier">gmb-2026-385501</meta:user-defined>
    <meta:user-defined meta:name="OVERHEIDop.versieInformatie"/>
  </office:meta>
</office:document-meta>
</file>