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ingetrokken,  plaatsen 2 dakkapellen, tevens plaatsen zonnepanelen op dak bovenwoning, Diezerpoortenplas 6B 8011VW Zwolle [Zaaknummer 0193ESUITE16370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
          </text:p>
            <text:p text:style-name="common-al">
            <text:span text:style-name="nadrukvet">Locatie:</text:span> Diezerpoortenplas 6B 8011VW Zwolle</text:p>
            <text:p text:style-name="common-al">
            <text:span text:style-name="nadrukvet">Zaakomschrijving:</text:span> het plaatsen van 2 dakkapellen, tevens plaatsen zonnepanelen op het dak van de bovenwoning</text:p>
            <text:p text:style-name="common-al">
            <text:span text:style-name="nadrukvet">Zaaknummer:</text:span> 0193ESUITE1637042026</text:p>
            <text:p text:style-name="common-al"/>
            <text:p text:style-name="common-al">
            <text:span text:style-name="nadrukvet">Wij hebben besloten om een verleende omgevingsvergunning in te trekken</text:span>
          </text:p>
            <text:p text:style-name="common-al">Burgemeester en wethouders van Zwolle maken bekend dat de eerder verleende omgevingsvergunning voor het plaatsen van 2 dakkapellen, tevens plaatsen zonnepanelen op het dak van de bovenwoning met besluitdatum 29 maart 2023 is ingetrokken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Digitaal: Dit doet u door een mail te sturen naar <text:a xlink:href="mailto:omgevingsvergunning@zwolle.nl" xlink:type="simple">omgevingsvergunning@zwolle.nl</text:a>. Wilt u hierbij het zaaknummer 0193ESUITE163704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16370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54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93ESUITE1637042026</meta:user-defined>
    <meta:user-defined meta:name="DCTERMS.abstract">[INTREKKING] het plaatsen van 2 dakkapellen, tevens plaatsen zonnepanelen op het dak van de bovenwoning</meta:user-defined>
    <dc:language>nl</dc:language>
    <meta:user-defined meta:name="OVERHEIDop.locatietype/OVERHEIDop.gebiedsmarkering">Punt</meta:user-defined>
    <meta:user-defined meta:name="DC.title">Omgevingsvergunning ingetrokken,  plaatsen 2 dakkapellen, tevens plaatsen zonnepanelen op dak bovenwoning, Diezerpoortenplas 6B 8011VW Zwolle [Zaaknummer 0193ESUITE1637042026]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93</meta:user-defined>
    <meta:user-defined meta:name="OVERHEIDop.GmbID/DC.identifier">gmb-2026-385493</meta:user-defined>
    <meta:user-defined meta:name="OVERHEIDop.versieInformatie"/>
  </office:meta>
</office:document-meta>
</file>